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fo:border="thin solid #000000" style:vertical-align="middle" fo:wrap-option="wrap"/>
    </style:style>
    <style:style style:name="ce6" style:family="table-cell" style:parent-style-name="Default" style:data-style-name="N0">
      <style:table-cell-properties fo:border="thin solid #000000" style:vertical-align="middle" fo:wrap-option="wrap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9" style:family="table-cell" style:parent-style-name="Default" style:data-style-name="N19">
      <style:table-cell-properties fo:border="thin solid #000000" style:vertical-align="middle" fo:wrap-option="wrap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00541666666667cm" style:use-optimal-column-width="true"/>
    </style:style>
    <style:style style:name="co2" style:family="table-column">
      <style:table-column-properties fo:break-before="auto" style:column-width="1.825625cm" style:use-optimal-column-width="true"/>
    </style:style>
    <style:style style:name="co3" style:family="table-column">
      <style:table-column-properties fo:break-before="auto" style:column-width="1.85208333333333cm" style:use-optimal-column-width="true"/>
    </style:style>
    <style:style style:name="co4" style:family="table-column">
      <style:table-column-properties fo:break-before="auto" style:column-width="1.87854166666667cm" style:use-optimal-column-width="true"/>
    </style:style>
    <style:style style:name="co5" style:family="table-column">
      <style:table-column-properties fo:break-before="auto" style:column-width="1.349375cm" style:use-optimal-column-width="true"/>
    </style:style>
    <style:style style:name="co6" style:family="table-column">
      <style:table-column-properties fo:break-before="auto" style:column-width="1.799166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03729166666667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8.25pt" style:use-optimal-row-height="true" fo:break-before="auto"/>
    </style:style>
    <style:style style:name="ro3" style:family="table-row">
      <style:table-row-properties style:row-height="89.25pt" style:use-optimal-row-height="tru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76.5pt" style:use-optimal-row-height="tru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102pt" style:use-optimal-row-height="true" fo:break-before="auto"/>
    </style:style>
    <style:style style:name="ro8" style:family="table-row">
      <style:table-row-properties style:row-height="153pt" style:use-optimal-row-height="true" fo:break-before="auto"/>
    </style:style>
    <style:style style:name="ro9" style:family="table-row">
      <style:table-row-properties style:row-height="114.75pt" style:use-optimal-row-height="true" fo:break-before="auto"/>
    </style:style>
    <style:style style:name="ro10" style:family="table-row">
      <style:table-row-properties style:row-height="127.5pt" style:use-optimal-row-height="true" fo:break-before="auto"/>
    </style:style>
    <style:style style:name="ro11" style:family="table-row">
      <style:table-row-properties style:row-height="140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6" table:default-cell-style-name="ce4"/>
        <table:table-column table:style-name="co7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7" table:number-columns-repeated="16372" table:default-cell-style-name="ce4"/>
        <table:table-row table:style-name="ro1">
          <table:table-cell office:value-type="string" table:number-columns-spanned="13" table:number-rows-spanned="1" table:style-name="ce10">
            <text:p>114年藝文填報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日期</text:p>
          </table:table-cell>
          <table:table-cell office:value-type="string" table:style-name="ce3">
            <text:p>展演時間說明</text:p>
          </table:table-cell>
          <table:table-cell office:value-type="string" table:style-name="ce3">
            <text:p>活動名稱</text:p>
          </table:table-cell>
          <table:table-cell office:value-type="string" table:style-name="ce3">
            <text:p>縣市</text:p>
          </table:table-cell>
          <table:table-cell office:value-type="string" table:style-name="ce3">
            <text:p>地點</text:p>
          </table:table-cell>
          <table:table-cell office:value-type="string" table:style-name="ce3">
            <text:p>活動型態</text:p>
          </table:table-cell>
          <table:table-cell office:value-type="string" table:style-name="ce3">
            <text:p>實體展演天數/場次/研習小時</text:p>
          </table:table-cell>
          <table:table-cell office:value-type="string" table:style-name="ce3">
            <text:p>實體回報人次</text:p>
          </table:table-cell>
          <table:table-cell office:value-type="string" table:style-name="ce3">
            <text:p>線上展演天數/場次/研習小時</text:p>
          </table:table-cell>
          <table:table-cell office:value-type="string" table:style-name="ce3">
            <text:p>線上回報人次</text:p>
          </table:table-cell>
          <table:table-cell office:value-type="string" table:style-name="ce3">
            <text:p>申報日期</text:p>
          </table:table-cell>
          <table:table-cell office:value-type="string" table:style-name="ce3">
            <text:p>審核狀況</text:p>
          </table:table-cell>
          <table:table-cell table:number-columns-repeated="16371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5">
            <text:p>2025/12/28 18:00～2025/12/28 20:30</text:p>
          </table:table-cell>
          <table:table-cell table:style-name="ce6"/>
          <table:table-cell office:value-type="string" table:style-name="ce5">
            <text:p>歡樂耶誕城-「New Vogue! New Fashion! 2025鬥豔時尚耶誕秀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市民廣場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160000" table:style-name="ce5">
            <text:p>1600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2" table:formula="of:=[.A3]+1" table:style-name="ce5">
            <text:p>2</text:p>
          </table:table-cell>
          <table:table-cell office:value-type="string" table:style-name="ce5">
            <text:p>2025/12/27 08:00～2025/12/27 17:00</text:p>
          </table:table-cell>
          <table:table-cell table:style-name="ce6"/>
          <table:table-cell office:value-type="string" table:style-name="ce5">
            <text:p>新北市114年度英語歌曲演唱競賽市賽-集美國小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美街10號)集美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16T00:00:00" table:style-name="ce9">
            <text:p>2025/12/1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3" table:formula="of:=[.A4]+1" table:style-name="ce5">
            <text:p>3</text:p>
          </table:table-cell>
          <table:table-cell office:value-type="string" table:style-name="ce5">
            <text:p>2025/12/13 09:00～2025/12/13 12:00</text:p>
          </table:table-cell>
          <table:table-cell table:style-name="ce6"/>
          <table:table-cell office:value-type="string" table:style-name="ce5">
            <text:p>社區教保資源中心-新北市立三芝幼兒園-假日親子活動-偶們的 AI 動畫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立三芝幼兒園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13T00:00:00" table:style-name="ce9">
            <text:p>2026/1/1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4" table:formula="of:=[.A5]+1" table:style-name="ce5">
            <text:p>4</text:p>
          </table:table-cell>
          <table:table-cell office:value-type="string" table:style-name="ce5">
            <text:p>2025/12/07 14:00～2025/12/07 16:00</text:p>
          </table:table-cell>
          <table:table-cell table:style-name="ce6"/>
          <table:table-cell office:value-type="string" table:style-name="ce5">
            <text:p>第19屆聯合盃全國作文大賽新北市區賽成果發表暨學生藝文表演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市府大樓多功能集會堂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15T00:00:00" table:style-name="ce9">
            <text:p>2025/12/15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5" table:formula="of:=[.A6]+1" table:style-name="ce5">
            <text:p>5</text:p>
          </table:table-cell>
          <table:table-cell office:value-type="string" table:style-name="ce5">
            <text:p>2025/12/06 08:30～2025/12/06 09:30</text:p>
          </table:table-cell>
          <table:table-cell table:style-name="ce6"/>
          <table:table-cell office:value-type="string" table:style-name="ce5">
            <text:p>新北市立中和國中藝文展演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立中和國中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6" table:formula="of:=[.A7]+1" table:style-name="ce5">
            <text:p>6</text:p>
          </table:table-cell>
          <table:table-cell office:value-type="string" table:style-name="ce5">
            <text:p>2025/12/05 14:10～2025/12/05 14:50</text:p>
          </table:table-cell>
          <table:table-cell table:style-name="ce6"/>
          <table:table-cell office:value-type="string" table:style-name="ce5">
            <text:p>新北市114學年度學生創意戲劇比賽(傳統偶戲類-皮(紙)影戲組-國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小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7" table:formula="of:=[.A8]+1" table:style-name="ce5">
            <text:p>7</text:p>
          </table:table-cell>
          <table:table-cell office:value-type="string" table:style-name="ce5">
            <text:p>2025/12/05 14:10～2025/12/05 14:50</text:p>
          </table:table-cell>
          <table:table-cell table:style-name="ce6"/>
          <table:table-cell office:value-type="string" table:style-name="ce5">
            <text:p>新北市114學年度學生創意戲劇比賽(現代偶戲類-手套偶戲組-高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8" table:formula="of:=[.A9]+1" table:style-name="ce5">
            <text:p>8</text:p>
          </table:table-cell>
          <table:table-cell office:value-type="string" table:style-name="ce5">
            <text:p>2025/12/05 13:20～2025/12/05 14:00</text:p>
          </table:table-cell>
          <table:table-cell table:style-name="ce6"/>
          <table:table-cell office:value-type="string" table:style-name="ce5">
            <text:p>新北市114學年度學生創意戲劇比賽(現代偶戲類-光影偶戲組-國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9" table:formula="of:=[.A10]+1" table:style-name="ce5">
            <text:p>9</text:p>
          </table:table-cell>
          <table:table-cell office:value-type="string" table:style-name="ce5">
            <text:p>2025/12/05 13:20～2025/12/05 14:00</text:p>
          </table:table-cell>
          <table:table-cell table:style-name="ce6"/>
          <table:table-cell office:value-type="string" table:style-name="ce5">
            <text:p>新北市114學年度學生創意戲劇比賽(傳統偶戲類-皮(紙)影戲組-國小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0" table:formula="of:=[.A11]+1" table:style-name="ce5">
            <text:p>10</text:p>
          </table:table-cell>
          <table:table-cell office:value-type="string" table:style-name="ce5">
            <text:p>2025/12/05 13:00～2025/12/05 15:00</text:p>
          </table:table-cell>
          <table:table-cell table:style-name="ce6"/>
          <table:table-cell office:value-type="string" table:style-name="ce5">
            <text:p>新北市114學年度學生創意戲劇比賽(舞台劇類-國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大安路216號)樹人高級家事商業職業學校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1" table:formula="of:=[.A12]+1" table:style-name="ce5">
            <text:p>11</text:p>
          </table:table-cell>
          <table:table-cell office:value-type="string" table:style-name="ce5">
            <text:p>2025/12/05 10:40～2025/12/05 11:20</text:p>
          </table:table-cell>
          <table:table-cell table:style-name="ce6"/>
          <table:table-cell office:value-type="string" table:style-name="ce5">
            <text:p>新北市114學年度學生創意戲劇比賽(傳統偶戲類-國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2" table:formula="of:=[.A13]+1" table:style-name="ce5">
            <text:p>12</text:p>
          </table:table-cell>
          <table:table-cell office:value-type="string" table:style-name="ce5">
            <text:p>2025/12/05 10:30～2025/12/05 11:10</text:p>
          </table:table-cell>
          <table:table-cell table:style-name="ce6"/>
          <table:table-cell office:value-type="string" table:style-name="ce5">
            <text:p>新北市114學年度學生創意戲劇比賽(現代偶戲類-綜合偶戲組-高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3" table:formula="of:=[.A14]+1" table:style-name="ce5">
            <text:p>13</text:p>
          </table:table-cell>
          <table:table-cell office:value-type="string" table:style-name="ce5">
            <text:p>2025/12/05 09:40～2025/12/05 10:20</text:p>
          </table:table-cell>
          <table:table-cell table:style-name="ce6"/>
          <table:table-cell office:value-type="string" table:style-name="ce5">
            <text:p>新北市114學年度學生創意戲劇比賽(傳統偶戲類-國小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4" table:formula="of:=[.A15]+1" table:style-name="ce5">
            <text:p>14</text:p>
          </table:table-cell>
          <table:table-cell office:value-type="string" table:style-name="ce5">
            <text:p>2025/12/05 09:40～2025/12/05 10:20</text:p>
          </table:table-cell>
          <table:table-cell table:style-name="ce6"/>
          <table:table-cell office:value-type="string" table:style-name="ce5">
            <text:p>新北市114學年度學生創意戲劇比賽(現代偶戲類-綜合偶戲組-國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5" table:formula="of:=[.A16]+1" table:style-name="ce5">
            <text:p>15</text:p>
          </table:table-cell>
          <table:table-cell office:value-type="string" table:style-name="ce5">
            <text:p>2025/12/05 09:00～2025/12/06 12:20</text:p>
          </table:table-cell>
          <table:table-cell table:style-name="ce6"/>
          <table:table-cell office:value-type="string" table:style-name="ce5">
            <text:p>新北市114學年度學生創意戲劇比賽(舞台劇類-國小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大安路216號)樹人高級家事商業職業學校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6" table:formula="of:=[.A17]+1" table:style-name="ce5">
            <text:p>16</text:p>
          </table:table-cell>
          <table:table-cell office:value-type="string" table:style-name="ce5">
            <text:p>2025/12/05 09:00～2025/12/05 11:00</text:p>
          </table:table-cell>
          <table:table-cell table:style-name="ce6"/>
          <table:table-cell office:value-type="string" table:style-name="ce5">
            <text:p>新北市114學年度學生創意戲劇比賽(舞台劇類-國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大安路216號)樹人高級家事商業職業學校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7" table:formula="of:=[.A18]+1" table:style-name="ce5">
            <text:p>17</text:p>
          </table:table-cell>
          <table:table-cell office:value-type="string" table:style-name="ce5">
            <text:p>2025/12/05 08:50～2025/12/05 09:30</text:p>
          </table:table-cell>
          <table:table-cell table:style-name="ce6"/>
          <table:table-cell office:value-type="string" table:style-name="ce5">
            <text:p>新北市114學年度學生創意戲劇比賽(現代偶戲類-綜合偶戲組-國小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8" table:formula="of:=[.A19]+1" table:style-name="ce5">
            <text:p>18</text:p>
          </table:table-cell>
          <table:table-cell office:value-type="string" table:style-name="ce5">
            <text:p>2025/12/05 08:50～2025/12/05 09:30</text:p>
          </table:table-cell>
          <table:table-cell table:style-name="ce6"/>
          <table:table-cell office:value-type="string" table:style-name="ce5">
            <text:p>新北市114學年度學生創意戲劇比賽(傳統偶戲類-國小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賢路89號)五華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9" table:formula="of:=[.A20]+1" table:style-name="ce5">
            <text:p>19</text:p>
          </table:table-cell>
          <table:table-cell office:value-type="string" table:style-name="ce5">
            <text:p>2025/12/04 08:00～2025/12/05 17:00</text:p>
          </table:table-cell>
          <table:table-cell table:style-name="ce6"/>
          <table:table-cell office:value-type="string" table:style-name="ce5">
            <text:p>新北市114年度英語歌曲演唱競賽中區區賽-頂埔國小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中央路4段205號)頂埔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50" table:style-name="ce5">
            <text:p>250</text:p>
          </table:table-cell>
          <table:table-cell table:style-name="ce8"/>
          <table:table-cell table:style-name="ce6"/>
          <table:table-cell office:value-type="date" office:date-value="2025-12-16T00:00:00" table:style-name="ce9">
            <text:p>2025/12/1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20" table:formula="of:=[.A21]+1" table:style-name="ce5">
            <text:p>20</text:p>
          </table:table-cell>
          <table:table-cell office:value-type="string" table:style-name="ce5">
            <text:p>2025/12/04 08:00～2025/12/05 17:00</text:p>
          </table:table-cell>
          <table:table-cell table:style-name="ce6"/>
          <table:table-cell office:value-type="string" table:style-name="ce5">
            <text:p>新北市114年度英語歌曲演唱競賽西區區賽-淡海國小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新市二路2段81號)淡海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16T00:00:00" table:style-name="ce9">
            <text:p>2025/12/1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21" table:formula="of:=[.A22]+1" table:style-name="ce5">
            <text:p>21</text:p>
          </table:table-cell>
          <table:table-cell office:value-type="string" table:style-name="ce5">
            <text:p>2025/12/04 08:00～2025/12/05 17:00</text:p>
          </table:table-cell>
          <table:table-cell table:style-name="ce6"/>
          <table:table-cell office:value-type="string" table:style-name="ce5">
            <text:p>新北市114年度英語歌曲演唱競賽東區區賽-金山國小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金山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10T00:00:00" table:style-name="ce9">
            <text:p>2025/12/10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22" table:formula="of:=[.A23]+1" table:style-name="ce5">
            <text:p>22</text:p>
          </table:table-cell>
          <table:table-cell office:value-type="string" table:style-name="ce5">
            <text:p>2025/12/02 13:10～2025/12/02 15:10</text:p>
          </table:table-cell>
          <table:table-cell table:style-name="ce6"/>
          <table:table-cell office:value-type="string" table:style-name="ce5">
            <text:p>新北市114學年度學生創意戲劇比賽(舞台劇類-高中組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大安路216號)樹人高級家事商業職業學校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3" table:formula="of:=[.A24]+1" table:style-name="ce5">
            <text:p>23</text:p>
          </table:table-cell>
          <table:table-cell office:value-type="string" table:style-name="ce5">
            <text:p>2025/12/01 10:30～2025/12/01 16:00</text:p>
          </table:table-cell>
          <table:table-cell table:style-name="ce6"/>
          <table:table-cell office:value-type="string" table:style-name="ce5">
            <text:p>2025新北歡樂耶誕城：80萬銀力耀新北、幸福城市耶誕盛典藝文推廣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政府市民廣場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00" table:style-name="ce5">
            <text:p>5000</text:p>
          </table:table-cell>
          <table:table-cell table:style-name="ce8"/>
          <table:table-cell table:style-name="ce6"/>
          <table:table-cell office:value-type="date" office:date-value="2026-01-14T00:00:00" table:style-name="ce9">
            <text:p>2026/1/14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4" table:formula="of:=[.A25]+1" table:style-name="ce5">
            <text:p>24</text:p>
          </table:table-cell>
          <table:table-cell office:value-type="string" table:style-name="ce5">
            <text:p>2025/11/29 09:00～2025/11/29 12:00</text:p>
          </table:table-cell>
          <table:table-cell table:style-name="ce6"/>
          <table:table-cell office:value-type="string" table:style-name="ce5">
            <text:p>社區教保資源中心-新北市立三芝幼兒園-假日親子活動-美學生活藝起來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立三芝幼兒園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13T00:00:00" table:style-name="ce9">
            <text:p>2026/1/1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25" table:formula="of:=[.A26]+1" table:style-name="ce5">
            <text:p>25</text:p>
          </table:table-cell>
          <table:table-cell office:value-type="string" table:style-name="ce5">
            <text:p>2025/11/27 13:00～2025/11/27 17:00</text:p>
          </table:table-cell>
          <table:table-cell table:style-name="ce6"/>
          <table:table-cell office:value-type="string" table:style-name="ce5">
            <text:p>新北市114學年度學生音樂比賽(中胡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五華街160號)碧華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26" table:formula="of:=[.A27]+1" table:style-name="ce5">
            <text:p>26</text:p>
          </table:table-cell>
          <table:table-cell office:value-type="string" table:style-name="ce5">
            <text:p>2025/11/27 13:00～2025/11/27 17:00</text:p>
          </table:table-cell>
          <table:table-cell table:style-name="ce6"/>
          <table:table-cell office:value-type="string" table:style-name="ce5">
            <text:p>新北市114學年度學生音樂比賽(聲樂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秀山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27" table:formula="of:=[.A28]+1" table:style-name="ce5">
            <text:p>27</text:p>
          </table:table-cell>
          <table:table-cell office:value-type="string" table:style-name="ce5">
            <text:p>2025/11/27 09:00～2025/11/27 12:00</text:p>
          </table:table-cell>
          <table:table-cell table:style-name="ce6"/>
          <table:table-cell office:value-type="string" table:style-name="ce5">
            <text:p>新北市114學年度學生音樂比賽(低音提琴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秀山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28" table:formula="of:=[.A29]+1" table:style-name="ce5">
            <text:p>28</text:p>
          </table:table-cell>
          <table:table-cell office:value-type="string" table:style-name="ce5">
            <text:p>2025/11/27 08:30～2025/11/28 17:00</text:p>
          </table:table-cell>
          <table:table-cell table:style-name="ce6"/>
          <table:table-cell office:value-type="string" table:style-name="ce5">
            <text:p>新北市114學年度學生音樂比賽(鋼琴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秀山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29" table:formula="of:=[.A30]+1" table:style-name="ce5">
            <text:p>29</text:p>
          </table:table-cell>
          <table:table-cell office:value-type="string" table:style-name="ce5">
            <text:p>2025/11/27 08:30～2025/11/27 12:00</text:p>
          </table:table-cell>
          <table:table-cell table:style-name="ce6"/>
          <table:table-cell office:value-type="string" table:style-name="ce5">
            <text:p>新北市114學年度學生音樂比賽(高胡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五華街160號)碧華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30" table:formula="of:=[.A31]+1" table:style-name="ce5">
            <text:p>30</text:p>
          </table:table-cell>
          <table:table-cell office:value-type="string" table:style-name="ce5">
            <text:p>2025/11/26 08:30～2025/11/28 17:00</text:p>
          </table:table-cell>
          <table:table-cell table:style-name="ce6"/>
          <table:table-cell office:value-type="string" table:style-name="ce5">
            <text:p>新北市114學年度學生音樂比賽(中提琴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秀山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31" table:formula="of:=[.A32]+1" table:style-name="ce5">
            <text:p>31</text:p>
          </table:table-cell>
          <table:table-cell office:value-type="string" table:style-name="ce5">
            <text:p>2025/11/26 08:30～2025/11/26 17:00</text:p>
          </table:table-cell>
          <table:table-cell table:style-name="ce6"/>
          <table:table-cell office:value-type="string" table:style-name="ce5">
            <text:p>新北市114學年度學生音樂比賽(二胡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五華街160號)碧華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32" table:formula="of:=[.A33]+1" table:style-name="ce5">
            <text:p>32</text:p>
          </table:table-cell>
          <table:table-cell office:value-type="string" table:style-name="ce5">
            <text:p>2025/11/26 08:00～2025/12/10 17:00</text:p>
          </table:table-cell>
          <table:table-cell table:style-name="ce6"/>
          <table:table-cell office:value-type="string" table:style-name="ce5">
            <text:p>114學年度廣達游於藝巡展-大坪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大坪路1號)新北市萬里區大坪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33" table:formula="of:=[.A34]+1" table:style-name="ce5">
            <text:p>33</text:p>
          </table:table-cell>
          <table:table-cell office:value-type="string" table:style-name="ce5">
            <text:p>2025/11/26 08:00～2025/12/10 17:00</text:p>
          </table:table-cell>
          <table:table-cell table:style-name="ce6"/>
          <table:table-cell office:value-type="string" table:style-name="ce5">
            <text:p>114學年度廣達游於藝巡展-自強國中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莒光路191號)新北市立自強國民中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34" table:formula="of:=[.A35]+1" table:style-name="ce5">
            <text:p>34</text:p>
          </table:table-cell>
          <table:table-cell office:value-type="string" table:style-name="ce5">
            <text:p>2025/11/26 08:00～2025/12/10 17:00</text:p>
          </table:table-cell>
          <table:table-cell table:style-name="ce6"/>
          <table:table-cell office:value-type="string" table:style-name="ce5">
            <text:p>114學年度廣達游於藝巡展-中正國中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金城路二段247號)新北市中正國民中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35" table:formula="of:=[.A36]+1" table:style-name="ce5">
            <text:p>35</text:p>
          </table:table-cell>
          <table:table-cell office:value-type="string" table:style-name="ce5">
            <text:p>2025/11/26 08:00～2025/12/10 17:00</text:p>
          </table:table-cell>
          <table:table-cell table:style-name="ce6"/>
          <table:table-cell office:value-type="string" table:style-name="ce5">
            <text:p>114學年度廣達游於藝巡展-東湖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佳林路200號)新北市林口區市立東湖國小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36" table:formula="of:=[.A37]+1" table:style-name="ce5">
            <text:p>36</text:p>
          </table:table-cell>
          <table:table-cell office:value-type="string" table:style-name="ce5">
            <text:p>2025/11/25 14:00～2025/11/25 16:00</text:p>
          </table:table-cell>
          <table:table-cell table:style-name="ce6"/>
          <table:table-cell office:value-type="string" table:style-name="ce5">
            <text:p>永和社大二胡藝文表演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國立臺灣圖書館B1演藝廳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37" table:formula="of:=[.A38]+1" table:style-name="ce5">
            <text:p>37</text:p>
          </table:table-cell>
          <table:table-cell office:value-type="string" table:style-name="ce5">
            <text:p>2025/11/25 13:00～2025/11/25 17:00</text:p>
          </table:table-cell>
          <table:table-cell table:style-name="ce6"/>
          <table:table-cell office:value-type="string" table:style-name="ce5">
            <text:p>新北市114學年度學生音樂比賽(笙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五華街160號)碧華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38" table:formula="of:=[.A39]+1" table:style-name="ce5">
            <text:p>38</text:p>
          </table:table-cell>
          <table:table-cell office:value-type="string" table:style-name="ce5">
            <text:p>2025/11/25 08:30～2025/11/25 12:00</text:p>
          </table:table-cell>
          <table:table-cell table:style-name="ce6"/>
          <table:table-cell office:value-type="string" table:style-name="ce5">
            <text:p>新北市114學年度學生音樂比賽(簫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五華街160號)碧華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60" table:style-name="ce5">
            <text:p>6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39" table:formula="of:=[.A40]+1" table:style-name="ce5">
            <text:p>39</text:p>
          </table:table-cell>
          <table:table-cell office:value-type="string" table:style-name="ce5">
            <text:p>2025/11/24 08:30～2025/11/28 17:00</text:p>
          </table:table-cell>
          <table:table-cell table:style-name="ce6"/>
          <table:table-cell office:value-type="string" table:style-name="ce5">
            <text:p>新北市114學年度學生音樂比賽(小提琴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秀山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40" table:formula="of:=[.A41]+1" table:style-name="ce5">
            <text:p>40</text:p>
          </table:table-cell>
          <table:table-cell office:value-type="string" table:style-name="ce5">
            <text:p>2025/11/24 08:30～2025/11/26 17:00</text:p>
          </table:table-cell>
          <table:table-cell table:style-name="ce6"/>
          <table:table-cell office:value-type="string" table:style-name="ce5">
            <text:p>新北市114學年度學生音樂比賽(大提琴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秀山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41" table:formula="of:=[.A42]+1" table:style-name="ce5">
            <text:p>41</text:p>
          </table:table-cell>
          <table:table-cell office:value-type="string" table:style-name="ce5">
            <text:p>2025/11/24 08:30～2025/11/24 17:00</text:p>
          </table:table-cell>
          <table:table-cell table:style-name="ce6"/>
          <table:table-cell office:value-type="string" table:style-name="ce5">
            <text:p>新北市114學年度學生音樂比賽(笛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五華街160號)碧華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55" table:style-name="ce5">
            <text:p>55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42" table:formula="of:=[.A43]+1" table:style-name="ce5">
            <text:p>42</text:p>
          </table:table-cell>
          <table:table-cell office:value-type="string" table:style-name="ce5">
            <text:p>2025/11/24 08:30～2025/11/25 17:00</text:p>
          </table:table-cell>
          <table:table-cell table:style-name="ce6"/>
          <table:table-cell office:value-type="string" table:style-name="ce5">
            <text:p>新北市114學年度學生音樂比賽(鋼琴獨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秀山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43" table:formula="of:=[.A44]+1" table:style-name="ce5">
            <text:p>43</text:p>
          </table:table-cell>
          <table:table-cell office:value-type="string" table:style-name="ce5">
            <text:p>2025/11/21 08:30～2025/11/21 17:00</text:p>
          </table:table-cell>
          <table:table-cell table:style-name="ce6"/>
          <table:table-cell office:value-type="string" table:style-name="ce5">
            <text:p>新北市114學年度學生音樂比賽(國樂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安溪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60" table:style-name="ce5">
            <text:p>6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44" table:formula="of:=[.A45]+1" table:style-name="ce5">
            <text:p>44</text:p>
          </table:table-cell>
          <table:table-cell office:value-type="string" table:style-name="ce5">
            <text:p>2025/11/19 13:00～2025/11/19 17:00</text:p>
          </table:table-cell>
          <table:table-cell table:style-name="ce6"/>
          <table:table-cell office:value-type="string" table:style-name="ce5">
            <text:p>新北市114學年度師生鄉土歌謠比賽(客語系&amp;原住民族語系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55" table:style-name="ce5">
            <text:p>55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45" table:formula="of:=[.A46]+1" table:style-name="ce5">
            <text:p>45</text:p>
          </table:table-cell>
          <table:table-cell office:value-type="string" table:style-name="ce5">
            <text:p>2025/11/19 13:00～2025/11/20 17:00</text:p>
          </table:table-cell>
          <table:table-cell table:style-name="ce6"/>
          <table:table-cell office:value-type="string" table:style-name="ce5">
            <text:p>新北市114學年度學生音樂比賽(絲竹室內樂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安溪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55" table:style-name="ce5">
            <text:p>55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46" table:formula="of:=[.A47]+1" table:style-name="ce5">
            <text:p>46</text:p>
          </table:table-cell>
          <table:table-cell office:value-type="string" table:style-name="ce5">
            <text:p>2025/11/19 08:30～2025/11/19 12:00</text:p>
          </table:table-cell>
          <table:table-cell table:style-name="ce6"/>
          <table:table-cell office:value-type="string" table:style-name="ce5">
            <text:p>新北市114學年度師生鄉土歌謠比賽(台語系&amp;東南亞語系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47" table:formula="of:=[.A48]+1" table:style-name="ce5">
            <text:p>47</text:p>
          </table:table-cell>
          <table:table-cell office:value-type="string" table:style-name="ce5">
            <text:p>2025/11/18 08:30～2025/11/18 17:00</text:p>
          </table:table-cell>
          <table:table-cell table:style-name="ce6"/>
          <table:table-cell office:value-type="string" table:style-name="ce5">
            <text:p>新北市114學年度學生音樂比賽(國中女生合唱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48" table:formula="of:=[.A49]+1" table:style-name="ce5">
            <text:p>48</text:p>
          </table:table-cell>
          <table:table-cell office:value-type="string" table:style-name="ce5">
            <text:p>2025/11/17 08:30～2025/11/17 17:00</text:p>
          </table:table-cell>
          <table:table-cell table:style-name="ce6"/>
          <table:table-cell office:value-type="string" table:style-name="ce5">
            <text:p>新北市114學年度學生音樂比賽(國小同聲合唱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49" table:formula="of:=[.A50]+1" table:style-name="ce5">
            <text:p>49</text:p>
          </table:table-cell>
          <table:table-cell office:value-type="string" table:style-name="ce5">
            <text:p>2025/11/17 08:00～2025/11/19 12:00</text:p>
          </table:table-cell>
          <table:table-cell table:style-name="ce6"/>
          <table:table-cell office:value-type="string" table:style-name="ce5">
            <text:p>新北市114學年度學生音樂比賽(打擊樂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安溪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50" table:formula="of:=[.A51]+1" table:style-name="ce5">
            <text:p>50</text:p>
          </table:table-cell>
          <table:table-cell office:value-type="string" table:style-name="ce5">
            <text:p>2025/11/16 10:30～2025/11/16 16:30</text:p>
          </table:table-cell>
          <table:table-cell table:style-name="ce6"/>
          <table:table-cell office:value-type="string" table:style-name="ce5">
            <text:p>2025孩子的夢-璞擊藝趣音樂會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政府多功能集會堂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51" table:formula="of:=[.A52]+1" table:style-name="ce5">
            <text:p>51</text:p>
          </table:table-cell>
          <table:table-cell office:value-type="string" table:style-name="ce5">
            <text:p>2025/11/15 09:00～2025/11/15 16:00</text:p>
          </table:table-cell>
          <table:table-cell table:style-name="ce6"/>
          <table:table-cell office:value-type="string" table:style-name="ce5">
            <text:p>明志科大繪聲繪影:印尼繪本Malin Kundang話劇展演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公園路33號)同榮國小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2場</text:p>
          </table:table-cell>
          <table:table-cell office:value-type="float" office:value="400" table:style-name="ce5">
            <text:p>4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52" table:formula="of:=[.A53]+1" table:style-name="ce5">
            <text:p>52</text:p>
          </table:table-cell>
          <table:table-cell office:value-type="string" table:style-name="ce5">
            <text:p>2025/11/13 08:30～2025/11/14 17:00</text:p>
          </table:table-cell>
          <table:table-cell table:style-name="ce6"/>
          <table:table-cell office:value-type="string" table:style-name="ce5">
            <text:p>新北市114學年度學生音樂比賽(直笛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53" table:formula="of:=[.A54]+1" table:style-name="ce5">
            <text:p>53</text:p>
          </table:table-cell>
          <table:table-cell office:value-type="string" table:style-name="ce5">
            <text:p>2025/11/11 08:30～2025/11/12 17:00</text:p>
          </table:table-cell>
          <table:table-cell table:style-name="ce6"/>
          <table:table-cell office:value-type="string" table:style-name="ce5">
            <text:p>新北市114學年度學生音樂比賽(弦樂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54" table:formula="of:=[.A55]+1" table:style-name="ce5">
            <text:p>54</text:p>
          </table:table-cell>
          <table:table-cell office:value-type="string" table:style-name="ce5">
            <text:p>2025/11/11 08:00～2025/11/14 16:00</text:p>
          </table:table-cell>
          <table:table-cell table:style-name="ce6"/>
          <table:table-cell office:value-type="string" table:style-name="ce5">
            <text:p>新北市114學年度學生音樂比賽(管樂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安溪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55" table:formula="of:=[.A56]+1" table:style-name="ce5">
            <text:p>55</text:p>
          </table:table-cell>
          <table:table-cell office:value-type="string" table:style-name="ce5">
            <text:p>2025/11/10 15:00～2025/11/10 16:00</text:p>
          </table:table-cell>
          <table:table-cell table:style-name="ce6"/>
          <table:table-cell office:value-type="string" table:style-name="ce5">
            <text:p>新北市114學年度學生音樂比賽(木管五重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安溪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56" table:formula="of:=[.A57]+1" table:style-name="ce5">
            <text:p>56</text:p>
          </table:table-cell>
          <table:table-cell office:value-type="string" table:style-name="ce5">
            <text:p>2025/11/10 14:00～2025/11/10 15:00</text:p>
          </table:table-cell>
          <table:table-cell table:style-name="ce6"/>
          <table:table-cell office:value-type="string" table:style-name="ce5">
            <text:p>新北市114學年度學生音樂比賽(銅管五重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安溪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57" table:formula="of:=[.A58]+1" table:style-name="ce5">
            <text:p>57</text:p>
          </table:table-cell>
          <table:table-cell office:value-type="string" table:style-name="ce5">
            <text:p>2025/11/10 14:00～2025/11/10 15:00</text:p>
          </table:table-cell>
          <table:table-cell table:style-name="ce6"/>
          <table:table-cell office:value-type="string" table:style-name="ce5">
            <text:p>新北市政府家庭教育中心淡水志工團-家庭一起進劇場｜《魔法餅乾》戲劇演出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新市二路二段81號)淡海國小圖書館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58" table:formula="of:=[.A59]+1" table:style-name="ce5">
            <text:p>58</text:p>
          </table:table-cell>
          <table:table-cell office:value-type="string" table:style-name="ce5">
            <text:p>2025/11/10 13:00～2025/11/10 14:00</text:p>
          </table:table-cell>
          <table:table-cell table:style-name="ce6"/>
          <table:table-cell office:value-type="string" table:style-name="ce5">
            <text:p>新北市114學年度學生音樂比賽(弦樂四重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59" table:formula="of:=[.A60]+1" table:style-name="ce5">
            <text:p>59</text:p>
          </table:table-cell>
          <table:table-cell office:value-type="string" table:style-name="ce5">
            <text:p>2025/11/10 08:30～2025/11/10 12:00</text:p>
          </table:table-cell>
          <table:table-cell table:style-name="ce6"/>
          <table:table-cell office:value-type="string" table:style-name="ce5">
            <text:p>新北市114學年度學生音樂比賽(國小兒童樂隊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60" table:formula="of:=[.A61]+1" table:style-name="ce5">
            <text:p>60</text:p>
          </table:table-cell>
          <table:table-cell office:value-type="string" table:style-name="ce5">
            <text:p>2025/11/09 13:00～2025/11/09 17:00</text:p>
          </table:table-cell>
          <table:table-cell table:style-name="ce6"/>
          <table:table-cell office:value-type="string" table:style-name="ce5">
            <text:p>新北市114學年度公私立高中職暨國民中小學家長感恩大會暨藝文展演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政府6樓大禮堂</text:p>
          </table:table-cell>
          <table:table-cell office:value-type="string" table:style-name="ce5">
            <text:p>表演與節慶</text:p>
          </table:table-cell>
          <table:table-cell table:style-name="ce8"/>
          <table:table-cell table:style-name="ce6"/>
          <table:table-cell table:style-name="ce8"/>
          <table:table-cell table:style-name="ce6"/>
          <table:table-cell office:value-type="date" office:date-value="2025-12-15T00:00:00" table:style-name="ce9">
            <text:p>2025/12/15</text:p>
          </table:table-cell>
          <table:table-cell office:value-type="string" table:style-name="ce7">
            <text:p>待審核</text:p>
          </table:table-cell>
          <table:table-cell table:number-columns-repeated="16371"/>
        </table:table-row>
        <table:table-row table:style-name="ro6">
          <table:table-cell office:value-type="float" office:value="61" table:formula="of:=[.A62]+1" table:style-name="ce5">
            <text:p>61</text:p>
          </table:table-cell>
          <table:table-cell office:value-type="string" table:style-name="ce5">
            <text:p>2025/11/09 09:00～2025/11/19 16:00</text:p>
          </table:table-cell>
          <table:table-cell table:style-name="ce6"/>
          <table:table-cell office:value-type="string" table:style-name="ce5">
            <text:p>新花木蘭-娘子軍出擊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政府多功能集會堂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62" table:formula="of:=[.A63]+1" table:style-name="ce5">
            <text:p>62</text:p>
          </table:table-cell>
          <table:table-cell office:value-type="string" table:style-name="ce5">
            <text:p>2025/11/08 11:00～2025/11/08 12:30</text:p>
          </table:table-cell>
          <table:table-cell table:style-name="ce6"/>
          <table:table-cell office:value-type="string" table:style-name="ce5">
            <text:p>114年「我的阿嬤星」戲劇關懷失智，打造友善城市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集美國小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63" table:formula="of:=[.A64]+1" table:style-name="ce5">
            <text:p>63</text:p>
          </table:table-cell>
          <table:table-cell office:value-type="string" table:style-name="ce5">
            <text:p>2025/11/08 09:00～2025/11/08 12:00</text:p>
          </table:table-cell>
          <table:table-cell table:style-name="ce6"/>
          <table:table-cell office:value-type="string" table:style-name="ce5">
            <text:p>新北市政府家庭教育中心 114年 電影賞析(每天回家老婆都在裝死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非營利幼兒園</text:p>
          </table:table-cell>
          <table:table-cell office:value-type="string" table:style-name="ce5">
            <text:p>影片播放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64" table:formula="of:=[.A65]+1" table:style-name="ce5">
            <text:p>64</text:p>
          </table:table-cell>
          <table:table-cell office:value-type="string" table:style-name="ce5">
            <text:p>2025/11/05 08:00～2025/11/19 17:00</text:p>
          </table:table-cell>
          <table:table-cell table:style-name="ce6"/>
          <table:table-cell office:value-type="string" table:style-name="ce5">
            <text:p>114學年度廣達游於藝巡展-鷺江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民族路7號)新北市蘆洲區鷺江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65" table:formula="of:=[.A66]+1" table:style-name="ce5">
            <text:p>65</text:p>
          </table:table-cell>
          <table:table-cell office:value-type="string" table:style-name="ce5">
            <text:p>2025/11/05 08:00～2025/11/19 17:00</text:p>
          </table:table-cell>
          <table:table-cell table:style-name="ce6"/>
          <table:table-cell office:value-type="string" table:style-name="ce5">
            <text:p>114學年度廣達游於藝巡展-中山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大觀路二段59巷31號)新北市板橋區中山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66" table:formula="of:=[.A67]+1" table:style-name="ce5">
            <text:p>66</text:p>
          </table:table-cell>
          <table:table-cell office:value-type="string" table:style-name="ce5">
            <text:p>2025/11/05 08:00～2025/11/06 17:00</text:p>
          </table:table-cell>
          <table:table-cell table:style-name="ce6"/>
          <table:table-cell office:value-type="string" table:style-name="ce5">
            <text:p>114學年度學生舞蹈比賽(個人組民俗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67" table:formula="of:=[.A68]+1" table:style-name="ce5">
            <text:p>67</text:p>
          </table:table-cell>
          <table:table-cell office:value-type="string" table:style-name="ce5">
            <text:p>2025/11/03 08:00～2025/11/03 17:00</text:p>
          </table:table-cell>
          <table:table-cell table:style-name="ce6"/>
          <table:table-cell office:value-type="string" table:style-name="ce5">
            <text:p>114學年度學生舞蹈比賽(個人組古典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68" table:formula="of:=[.A69]+1" table:style-name="ce5">
            <text:p>68</text:p>
          </table:table-cell>
          <table:table-cell office:value-type="string" table:style-name="ce5">
            <text:p>2025/10/31 08:00～2025/10/31 17:00</text:p>
          </table:table-cell>
          <table:table-cell table:style-name="ce6"/>
          <table:table-cell office:value-type="string" table:style-name="ce5">
            <text:p>新北市114學年度學生舞蹈比賽團體-非舞蹈專業乙、丙組兒童舞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69" table:formula="of:=[.A70]+1" table:style-name="ce5">
            <text:p>69</text:p>
          </table:table-cell>
          <table:table-cell office:value-type="string" table:style-name="ce5">
            <text:p>2025/10/31 08:00～2025/11/03 17:00</text:p>
          </table:table-cell>
          <table:table-cell table:style-name="ce6"/>
          <table:table-cell office:value-type="string" table:style-name="ce5">
            <text:p>114學年度學生舞蹈比賽(個人組現代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70" table:formula="of:=[.A71]+1" table:style-name="ce5">
            <text:p>70</text:p>
          </table:table-cell>
          <table:table-cell office:value-type="string" table:style-name="ce5">
            <text:p>2025/10/30 08:00～2025/10/30 17:00</text:p>
          </table:table-cell>
          <table:table-cell table:style-name="ce6"/>
          <table:table-cell office:value-type="string" table:style-name="ce5">
            <text:p>114學年度學生舞蹈比賽-非舞蹈專業乙、丙組古典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71" table:formula="of:=[.A72]+1" table:style-name="ce5">
            <text:p>71</text:p>
          </table:table-cell>
          <table:table-cell office:value-type="string" table:style-name="ce5">
            <text:p>2025/10/29 08:00～2025/10/29 17:00</text:p>
          </table:table-cell>
          <table:table-cell table:style-name="ce6"/>
          <table:table-cell office:value-type="string" table:style-name="ce5">
            <text:p>114學年度學生舞蹈比賽-非舞蹈專業乙、丙組民俗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、板樹體育館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72" table:formula="of:=[.A73]+1" table:style-name="ce5">
            <text:p>72</text:p>
          </table:table-cell>
          <table:table-cell office:value-type="string" table:style-name="ce5">
            <text:p>2025/10/28 08:00～2025/10/28 17:00</text:p>
          </table:table-cell>
          <table:table-cell table:style-name="ce6"/>
          <table:table-cell office:value-type="string" table:style-name="ce5">
            <text:p>114學年度學生舞蹈比賽-非舞蹈專業乙、丙組現代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、板樹體育館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73" table:formula="of:=[.A74]+1" table:style-name="ce5">
            <text:p>73</text:p>
          </table:table-cell>
          <table:table-cell office:value-type="string" table:style-name="ce5">
            <text:p>2025/10/23 10:00～2025/10/23 12:00</text:p>
          </table:table-cell>
          <table:table-cell table:style-name="ce6"/>
          <table:table-cell office:value-type="string" table:style-name="ce5">
            <text:p>114學年度學生舞蹈比賽-舞蹈班甲組民俗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、板樹體育館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74" table:formula="of:=[.A75]+1" table:style-name="ce5">
            <text:p>74</text:p>
          </table:table-cell>
          <table:table-cell office:value-type="string" table:style-name="ce5">
            <text:p>2025/10/23 10:00～2025/10/23 12:00</text:p>
          </table:table-cell>
          <table:table-cell table:style-name="ce6"/>
          <table:table-cell office:value-type="string" table:style-name="ce5">
            <text:p>114學年度學生舞蹈比賽-舞蹈班甲組古典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灣藝術大學、板樹體育館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75" table:formula="of:=[.A76]+1" table:style-name="ce5">
            <text:p>75</text:p>
          </table:table-cell>
          <table:table-cell office:value-type="string" table:style-name="ce5">
            <text:p>2025/10/23 08:00～2025/10/23 10:00</text:p>
          </table:table-cell>
          <table:table-cell table:style-name="ce6"/>
          <table:table-cell office:value-type="string" table:style-name="ce5">
            <text:p>114學年度學生舞蹈比賽-舞蹈班甲組現代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板樹體育館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76" table:formula="of:=[.A77]+1" table:style-name="ce5">
            <text:p>76</text:p>
          </table:table-cell>
          <table:table-cell office:value-type="string" table:style-name="ce5">
            <text:p>2025/10/22 10:00～2025/10/22 16:00</text:p>
          </table:table-cell>
          <table:table-cell table:style-name="ce6"/>
          <table:table-cell office:value-type="string" table:style-name="ce5">
            <text:p>2025國際閱讀教育論壇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立圖書館總館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600" table:style-name="ce5">
            <text:p>600</text:p>
          </table:table-cell>
          <table:table-cell table:style-name="ce8"/>
          <table:table-cell table:style-name="ce6"/>
          <table:table-cell office:value-type="date" office:date-value="2025-12-15T00:00:00" table:style-name="ce9">
            <text:p>2025/12/15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77" table:formula="of:=[.A78]+1" table:style-name="ce5">
            <text:p>77</text:p>
          </table:table-cell>
          <table:table-cell office:value-type="string" table:style-name="ce5">
            <text:p>2025/10/20 10:10～2025/10/20 10:25</text:p>
          </table:table-cell>
          <table:table-cell table:style-name="ce6"/>
          <table:table-cell office:value-type="string" table:style-name="ce5">
            <text:p>果陀劇場-2025臺灣科普環島列車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板橋火車站B1北側廣場</text:p>
          </table:table-cell>
          <table:table-cell office:value-type="string" table:style-name="ce5">
            <text:p>專題導覽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09T00:00:00" table:style-name="ce9">
            <text:p>2025/12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78" table:formula="of:=[.A79]+1" table:style-name="ce5">
            <text:p>78</text:p>
          </table:table-cell>
          <table:table-cell office:value-type="string" table:style-name="ce5">
            <text:p>2025/10/19 09:00～2025/11/03 16:00</text:p>
          </table:table-cell>
          <table:table-cell table:style-name="ce6"/>
          <table:table-cell office:value-type="string" table:style-name="ce5">
            <text:p>三Ｑ偵探團之消失了!?我的歡樂園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政府多功能集會堂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79" table:formula="of:=[.A80]+1" table:style-name="ce5">
            <text:p>79</text:p>
          </table:table-cell>
          <table:table-cell office:value-type="string" table:style-name="ce5">
            <text:p>2025/10/15 08:00～2025/10/29 17:00</text:p>
          </table:table-cell>
          <table:table-cell table:style-name="ce6"/>
          <table:table-cell office:value-type="string" table:style-name="ce5">
            <text:p>114學年度廣達游於藝巡展-牡丹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雙溪區牡丹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4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80" table:formula="of:=[.A81]+1" table:style-name="ce5">
            <text:p>80</text:p>
          </table:table-cell>
          <table:table-cell office:value-type="string" table:style-name="ce5">
            <text:p>2025/10/15 08:00～2025/10/29 17:00</text:p>
          </table:table-cell>
          <table:table-cell table:style-name="ce6"/>
          <table:table-cell office:value-type="string" table:style-name="ce5">
            <text:p>114學年度廣達游於藝巡展-三和國中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三和路四段216號)三和國民中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4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81" table:formula="of:=[.A82]+1" table:style-name="ce5">
            <text:p>81</text:p>
          </table:table-cell>
          <table:table-cell office:value-type="string" table:style-name="ce5">
            <text:p>2025/10/04 09:00～2025/10/04 12:00</text:p>
          </table:table-cell>
          <table:table-cell table:style-name="ce6"/>
          <table:table-cell office:value-type="string" table:style-name="ce5">
            <text:p>社區教保資源中心-新北市立三芝幼兒園-假日親子活動-繪本好好玩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立三芝幼兒園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6-01-13T00:00:00" table:style-name="ce9">
            <text:p>2026/1/1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82" table:formula="of:=[.A83]+1" table:style-name="ce5">
            <text:p>82</text:p>
          </table:table-cell>
          <table:table-cell office:value-type="string" table:style-name="ce5">
            <text:p>2025/09/30 09:00～2025/10/09 16:00</text:p>
          </table:table-cell>
          <table:table-cell table:style-name="ce6"/>
          <table:table-cell office:value-type="string" table:style-name="ce5">
            <text:p>114年藝術滿城香-小哈利的森林冒險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政府多功能集會堂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83" table:formula="of:=[.A84]+1" table:style-name="ce5">
            <text:p>83</text:p>
          </table:table-cell>
          <table:table-cell office:value-type="string" table:style-name="ce5">
            <text:p>2025/09/24 08:00～2025/10/08 17:00</text:p>
          </table:table-cell>
          <table:table-cell table:style-name="ce6"/>
          <table:table-cell office:value-type="string" table:style-name="ce5">
            <text:p>114學年度廣達游於藝巡展-南勢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南勢五街2號)新北市林口區南勢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84" table:formula="of:=[.A85]+1" table:style-name="ce5">
            <text:p>84</text:p>
          </table:table-cell>
          <table:table-cell office:value-type="string" table:style-name="ce5">
            <text:p>2025/09/24 08:00～2025/10/08 17:00</text:p>
          </table:table-cell>
          <table:table-cell table:style-name="ce6"/>
          <table:table-cell office:value-type="string" table:style-name="ce5">
            <text:p>114學年度廣達游於藝巡展-武林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保安街二段151號)新北市樹林區武林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85" table:formula="of:=[.A86]+1" table:style-name="ce5">
            <text:p>85</text:p>
          </table:table-cell>
          <table:table-cell office:value-type="string" table:style-name="ce5">
            <text:p>2025/09/20 10:38～2025/09/20 11:55</text:p>
          </table:table-cell>
          <table:table-cell table:style-name="ce6"/>
          <table:table-cell office:value-type="string" table:style-name="ce5">
            <text:p>114年新北市臺灣原住民語文競賽-賽德克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86" table:formula="of:=[.A87]+1" table:style-name="ce5">
            <text:p>86</text:p>
          </table:table-cell>
          <table:table-cell office:value-type="string" table:style-name="ce5">
            <text:p>2025/09/20 10:30～2025/09/20 11:00</text:p>
          </table:table-cell>
          <table:table-cell table:style-name="ce6"/>
          <table:table-cell office:value-type="string" table:style-name="ce5">
            <text:p>114年新北市臺灣原住民語文競賽-魯凱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87" table:formula="of:=[.A88]+1" table:style-name="ce5">
            <text:p>87</text:p>
          </table:table-cell>
          <table:table-cell office:value-type="string" table:style-name="ce5">
            <text:p>2025/09/20 10:25～2025/09/20 11:06</text:p>
          </table:table-cell>
          <table:table-cell table:style-name="ce6"/>
          <table:table-cell office:value-type="string" table:style-name="ce5">
            <text:p>114年新北市臺灣原住民語文競賽-布農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88" table:formula="of:=[.A89]+1" table:style-name="ce5">
            <text:p>88</text:p>
          </table:table-cell>
          <table:table-cell office:value-type="string" table:style-name="ce5">
            <text:p>2025/09/20 09:30～2025/09/20 11:00</text:p>
          </table:table-cell>
          <table:table-cell table:style-name="ce6"/>
          <table:table-cell office:value-type="string" table:style-name="ce5">
            <text:p>114年新北市臺灣原住民語文競賽-撒奇萊雅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89" table:formula="of:=[.A90]+1" table:style-name="ce5">
            <text:p>89</text:p>
          </table:table-cell>
          <table:table-cell office:value-type="string" table:style-name="ce5">
            <text:p>2025/09/20 09:00～2025/09/20 12:00</text:p>
          </table:table-cell>
          <table:table-cell table:style-name="ce6"/>
          <table:table-cell office:value-type="string" table:style-name="ce5">
            <text:p>新北市政府家庭教育中心 114年 電影賞析 (82 年生的金智英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非營利幼兒園</text:p>
          </table:table-cell>
          <table:table-cell office:value-type="string" table:style-name="ce5">
            <text:p>影片播放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0" table:formula="of:=[.A91]+1" table:style-name="ce5">
            <text:p>90</text:p>
          </table:table-cell>
          <table:table-cell office:value-type="string" table:style-name="ce5">
            <text:p>2025/09/20 08:30～2025/09/20 11:30</text:p>
          </table:table-cell>
          <table:table-cell table:style-name="ce6"/>
          <table:table-cell office:value-type="string" table:style-name="ce5">
            <text:p>114年新北市臺灣原住民語文競賽-太魯閣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1" table:formula="of:=[.A92]+1" table:style-name="ce5">
            <text:p>91</text:p>
          </table:table-cell>
          <table:table-cell office:value-type="string" table:style-name="ce5">
            <text:p>2025/09/20 08:30～2025/09/20 12:30</text:p>
          </table:table-cell>
          <table:table-cell table:style-name="ce6"/>
          <table:table-cell office:value-type="string" table:style-name="ce5">
            <text:p>114年新北市臺灣原住民語文競賽-噶瑪蘭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2" table:formula="of:=[.A93]+1" table:style-name="ce5">
            <text:p>92</text:p>
          </table:table-cell>
          <table:table-cell office:value-type="string" table:style-name="ce5">
            <text:p>2025/09/20 08:30～2025/09/20 11:45</text:p>
          </table:table-cell>
          <table:table-cell table:style-name="ce6"/>
          <table:table-cell office:value-type="string" table:style-name="ce5">
            <text:p>114年新北市臺灣原住民語文競賽-卑南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93" table:formula="of:=[.A94]+1" table:style-name="ce5">
            <text:p>93</text:p>
          </table:table-cell>
          <table:table-cell office:value-type="string" table:style-name="ce5">
            <text:p>2025/09/20 08:28～2025/09/20 09:30</text:p>
          </table:table-cell>
          <table:table-cell table:style-name="ce6"/>
          <table:table-cell office:value-type="string" table:style-name="ce5">
            <text:p>114年新北市臺灣原住民語文競賽-鄒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4" table:formula="of:=[.A95]+1" table:style-name="ce5">
            <text:p>94</text:p>
          </table:table-cell>
          <table:table-cell office:value-type="string" table:style-name="ce5">
            <text:p>2025/09/20 08:28～2025/09/20 10:00</text:p>
          </table:table-cell>
          <table:table-cell table:style-name="ce6"/>
          <table:table-cell office:value-type="string" table:style-name="ce5">
            <text:p>114年新北市臺灣原住民語文競賽-排灣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5" table:formula="of:=[.A96]+1" table:style-name="ce5">
            <text:p>95</text:p>
          </table:table-cell>
          <table:table-cell office:value-type="string" table:style-name="ce5">
            <text:p>2025/09/20 08:28～2025/09/20 10:05</text:p>
          </table:table-cell>
          <table:table-cell table:style-name="ce6"/>
          <table:table-cell office:value-type="string" table:style-name="ce5">
            <text:p>114年新北市臺灣原住民語文競賽-泰雅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6" table:formula="of:=[.A97]+1" table:style-name="ce5">
            <text:p>96</text:p>
          </table:table-cell>
          <table:table-cell office:value-type="string" table:style-name="ce5">
            <text:p>2025/09/20 08:28～2025/09/20 09:42</text:p>
          </table:table-cell>
          <table:table-cell table:style-name="ce6"/>
          <table:table-cell office:value-type="string" table:style-name="ce5">
            <text:p>114年新北市臺灣原住民語文競賽-賽夏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新莊區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7" table:formula="of:=[.A98]+1" table:style-name="ce5">
            <text:p>97</text:p>
          </table:table-cell>
          <table:table-cell office:value-type="string" table:style-name="ce5">
            <text:p>2025/09/20 08:20～2025/09/20 11:22</text:p>
          </table:table-cell>
          <table:table-cell table:style-name="ce6"/>
          <table:table-cell office:value-type="string" table:style-name="ce5">
            <text:p>114年新北市臺灣原住民語文競賽-阿美族語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丹鳳國民小學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8" table:formula="of:=[.A99]+1" table:style-name="ce5">
            <text:p>98</text:p>
          </table:table-cell>
          <table:table-cell office:value-type="string" table:style-name="ce5">
            <text:p>2025/09/18 14:00～2025/10/18 17:00</text:p>
          </table:table-cell>
          <table:table-cell table:style-name="ce6"/>
          <table:table-cell office:value-type="string" table:style-name="ce5">
            <text:p>數位新銳畫境：AI 向量美學與視覺創意工作坊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雲端智慧科技中心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99" table:formula="of:=[.A100]+1" table:style-name="ce5">
            <text:p>99</text:p>
          </table:table-cell>
          <table:table-cell office:value-type="string" table:style-name="ce5">
            <text:p>2025/09/18 14:00～2025/09/18 17:00</text:p>
          </table:table-cell>
          <table:table-cell table:style-name="ce6"/>
          <table:table-cell office:value-type="string" table:style-name="ce5">
            <text:p>適性閱讀：SmartReading 帶領學生漫遊經典林園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雲端智慧科技中心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00" table:formula="of:=[.A101]+1" table:style-name="ce5">
            <text:p>100</text:p>
          </table:table-cell>
          <table:table-cell office:value-type="string" table:style-name="ce5">
            <text:p>2025/09/18 14:00～2025/09/18 17:00</text:p>
          </table:table-cell>
          <table:table-cell table:style-name="ce6"/>
          <table:table-cell office:value-type="string" table:style-name="ce5">
            <text:p>墨域拓荒：PagamO文學地圖的遊戲敘事美學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雲端智慧科技中心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9T00:00:00" table:style-name="ce9">
            <text:p>2026/1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01" table:formula="of:=[.A102]+1" table:style-name="ce5">
            <text:p>101</text:p>
          </table:table-cell>
          <table:table-cell office:value-type="string" table:style-name="ce5">
            <text:p>2025/09/14 09:00～2025/09/14 11:00</text:p>
          </table:table-cell>
          <table:table-cell table:style-name="ce6"/>
          <table:table-cell office:value-type="string" table:style-name="ce5">
            <text:p>大成至聖先師孔子2575週年誕辰釋奠禮暨2025年教師節敬師禮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板橋體育館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10000" table:style-name="ce5">
            <text:p>10000</text:p>
          </table:table-cell>
          <table:table-cell table:style-name="ce8"/>
          <table:table-cell table:style-name="ce6"/>
          <table:table-cell office:value-type="date" office:date-value="2026-01-06T00:00:00" table:style-name="ce9">
            <text:p>2026/1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02" table:formula="of:=[.A103]+1" table:style-name="ce5">
            <text:p>102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小組-繪畫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03" table:formula="of:=[.A104]+1" table:style-name="ce5">
            <text:p>103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小組-書法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04" table:formula="of:=[.A105]+1" table:style-name="ce5">
            <text:p>104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小組-平面設計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05" table:formula="of:=[.A106]+1" table:style-name="ce5">
            <text:p>105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小組-漫畫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06" table:formula="of:=[.A107]+1" table:style-name="ce5">
            <text:p>106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小組-水墨畫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等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07" table:formula="of:=[.A108]+1" table:style-name="ce5">
            <text:p>107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小組-版畫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08" table:formula="of:=[.A109]+1" table:style-name="ce5">
            <text:p>108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中組、 高中(職)組-版畫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09" table:formula="of:=[.A110]+1" table:style-name="ce5">
            <text:p>109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中組、 高中(職)組-水墨畫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10" table:formula="of:=[.A111]+1" table:style-name="ce5">
            <text:p>110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中組、 高中(職)組-漫畫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11" table:formula="of:=[.A112]+1" table:style-name="ce5">
            <text:p>111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中組、 高中(職)組-平面設計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12" table:formula="of:=[.A113]+1" table:style-name="ce5">
            <text:p>112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中組、 高中(職)組-書法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13" table:formula="of:=[.A114]+1" table:style-name="ce5">
            <text:p>113</text:p>
          </table:table-cell>
          <table:table-cell office:value-type="string" table:style-name="ce5">
            <text:p>2025/09/10 08:00～2025/10/14 17:00</text:p>
          </table:table-cell>
          <table:table-cell table:style-name="ce6"/>
          <table:table-cell office:value-type="string" table:style-name="ce5">
            <text:p>新北市114學年度學生美術比賽(國中組、 高中(職)組-西畫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真理街26號)新北市私立淡江高級中學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14" table:formula="of:=[.A115]+1" table:style-name="ce5">
            <text:p>114</text:p>
          </table:table-cell>
          <table:table-cell office:value-type="string" table:style-name="ce5">
            <text:p>2025/09/01 09:00～2025/12/31 16:00</text:p>
          </table:table-cell>
          <table:table-cell table:style-name="ce6"/>
          <table:table-cell office:value-type="string" table:style-name="ce5">
            <text:p>新北市藝才(音樂類)假日藝術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後埔國小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15" table:formula="of:=[.A116]+1" table:style-name="ce5">
            <text:p>115</text:p>
          </table:table-cell>
          <table:table-cell office:value-type="string" table:style-name="ce5">
            <text:p>2025/09/01 09:00～2025/12/31 16:00</text:p>
          </table:table-cell>
          <table:table-cell table:style-name="ce6"/>
          <table:table-cell office:value-type="string" table:style-name="ce5">
            <text:p>新北市藝才(美術類)資優假日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陽明街206號)新埔國小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16" table:formula="of:=[.A117]+1" table:style-name="ce5">
            <text:p>116</text:p>
          </table:table-cell>
          <table:table-cell office:value-type="string" table:style-name="ce5">
            <text:p>2025/09/01 09:00～2025/12/31 16:00</text:p>
          </table:table-cell>
          <table:table-cell table:style-name="ce6"/>
          <table:table-cell office:value-type="string" table:style-name="ce5">
            <text:p>新北市藝才(舞蹈類)資優假日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永豐街42-8號)埔墘國小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12T00:00:00" table:style-name="ce9">
            <text:p>2026/1/1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8">
          <table:table-cell office:value-type="float" office:value="117" table:formula="of:=[.A118]+1" table:style-name="ce5">
            <text:p>117</text:p>
          </table:table-cell>
          <table:table-cell office:value-type="string" table:style-name="ce5">
            <text:p>2025/08/16 15:30～2025/08/16 19:00</text:p>
          </table:table-cell>
          <table:table-cell office:value-type="string" table:style-name="ce5">
            <text:p>8/16 15:00-16:00 建國國小 8/16 16:00-17:00 正義國中 8/16 17:00-18:00 鶯歌國中 8/16 18:00-19:00 頭前國中</text:p>
          </table:table-cell>
          <table:table-cell office:value-type="string" table:style-name="ce5">
            <text:p>114年週末藝術秀-鶯歌老街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老街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18" table:formula="of:=[.A119]+1" table:style-name="ce5">
            <text:p>118</text:p>
          </table:table-cell>
          <table:table-cell office:value-type="string" table:style-name="ce5">
            <text:p>2025/08/16 11:00～2025/08/16 12:30</text:p>
          </table:table-cell>
          <table:table-cell table:style-name="ce6"/>
          <table:table-cell office:value-type="string" table:style-name="ce5">
            <text:p>114年祖父母節「愛，在日常的每一刻」慶祝活動－《我的阿嬤星》公演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光環路二段1號)光復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319" table:style-name="ce5">
            <text:p>2319</text:p>
          </table:table-cell>
          <table:table-cell table:style-name="ce8"/>
          <table:table-cell table:style-name="ce6"/>
          <table:table-cell office:value-type="date" office:date-value="2025-12-08T00:00:00" table:style-name="ce9">
            <text:p>2025/12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19" table:formula="of:=[.A120]+1" table:style-name="ce5">
            <text:p>119</text:p>
          </table:table-cell>
          <table:table-cell office:value-type="string" table:style-name="ce5">
            <text:p>2025/08/13 09:00～2025/08/14 16:00</text:p>
          </table:table-cell>
          <table:table-cell table:style-name="ce6"/>
          <table:table-cell office:value-type="string" table:style-name="ce5">
            <text:p>新北市114年度國中適性教育職業試探暑假育樂營活動-電腦繪圖設計雷雕無人機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大智街260號)格致高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8">
          <table:table-cell office:value-type="float" office:value="120" table:formula="of:=[.A121]+1" table:style-name="ce5">
            <text:p>120</text:p>
          </table:table-cell>
          <table:table-cell office:value-type="string" table:style-name="ce5">
            <text:p>2025/08/02 15:30～2025/08/02 19:00</text:p>
          </table:table-cell>
          <table:table-cell office:value-type="string" table:style-name="ce5">
            <text:p>8/2 15:00-16:00 三峽國小 8/2 16:00-17:00 平溪國中 8/2 17:00-18:00 雙溪國中 8/2 18:00-19:00 介壽國小</text:p>
          </table:table-cell>
          <table:table-cell office:value-type="string" table:style-name="ce5">
            <text:p>114年週末藝術秀-三峽老街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峽老街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121" table:formula="of:=[.A122]+1" table:style-name="ce5">
            <text:p>121</text:p>
          </table:table-cell>
          <table:table-cell office:value-type="string" table:style-name="ce5">
            <text:p>2025/07/26 09:00～2025/07/26 16:00</text:p>
          </table:table-cell>
          <table:table-cell table:style-name="ce6"/>
          <table:table-cell office:value-type="string" table:style-name="ce5">
            <text:p>新北市114年度國中適性教育職業試探暑假育樂營活動-一起妝美，一起拍！玩美上鏡親子攝影寫真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22" table:formula="of:=[.A123]+1" table:style-name="ce5">
            <text:p>122</text:p>
          </table:table-cell>
          <table:table-cell office:value-type="string" table:style-name="ce5">
            <text:p>2025/07/23 09:00～2025/07/23 16:00</text:p>
          </table:table-cell>
          <table:table-cell table:style-name="ce6"/>
          <table:table-cell office:value-type="string" table:style-name="ce5">
            <text:p>新北市114年度國中適性教育職業試探暑假育樂營活動-AI影像生成術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三段93巷12號)東海高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23" table:formula="of:=[.A124]+1" table:style-name="ce5">
            <text:p>123</text:p>
          </table:table-cell>
          <table:table-cell office:value-type="string" table:style-name="ce5">
            <text:p>2025/07/23 09:00～2025/07/23 16:00</text:p>
          </table:table-cell>
          <table:table-cell table:style-name="ce6"/>
          <table:table-cell office:value-type="string" table:style-name="ce5">
            <text:p>新北市114年度國中適性教育職業試探暑假育樂營活動創意金屬手繪趣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秀朗路一段201號)復興商工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24" table:formula="of:=[.A125]+1" table:style-name="ce5">
            <text:p>124</text:p>
          </table:table-cell>
          <table:table-cell office:value-type="string" table:style-name="ce5">
            <text:p>2025/07/23 09:00～2025/07/23 16:00</text:p>
          </table:table-cell>
          <table:table-cell table:style-name="ce6"/>
          <table:table-cell office:value-type="string" table:style-name="ce5">
            <text:p>新北市114年度國中適性教育職業試探暑假育樂營活動圖像動一動!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樟樹實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8">
          <table:table-cell office:value-type="float" office:value="125" table:formula="of:=[.A126]+1" table:style-name="ce5">
            <text:p>125</text:p>
          </table:table-cell>
          <table:table-cell office:value-type="string" table:style-name="ce5">
            <text:p>2025/07/19 15:30～2025/07/19 19:00</text:p>
          </table:table-cell>
          <table:table-cell office:value-type="string" table:style-name="ce5">
            <text:p>7/19 15:00-16:00 林口國小 7/19 16:00-17:00 林口國中 7/19 17:00-18:00 重慶國中 7/19 18:00-19:00 米倉國小</text:p>
          </table:table-cell>
          <table:table-cell office:value-type="string" table:style-name="ce5">
            <text:p>114年週末藝術秀-府中後站廣場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府中廣場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26" table:formula="of:=[.A127]+1" table:style-name="ce5">
            <text:p>126</text:p>
          </table:table-cell>
          <table:table-cell office:value-type="string" table:style-name="ce5">
            <text:p>2025/07/12 15:30～2025/07/12 19:00</text:p>
          </table:table-cell>
          <table:table-cell office:value-type="string" table:style-name="ce5">
            <text:p>7/12 15:30-16:00 7/12 16:00-17:00 7/12 17:00-18:00 7/12 18:00-19:00</text:p>
          </table:table-cell>
          <table:table-cell office:value-type="string" table:style-name="ce5">
            <text:p>114年週末藝術秀-府中廣場場次(高中職專場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府中廣場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27" table:formula="of:=[.A128]+1" table:style-name="ce5">
            <text:p>127</text:p>
          </table:table-cell>
          <table:table-cell office:value-type="string" table:style-name="ce5">
            <text:p>2025/07/08 09:00～2025/07/08 14:00</text:p>
          </table:table-cell>
          <table:table-cell table:style-name="ce6"/>
          <table:table-cell office:value-type="string" table:style-name="ce5">
            <text:p>新北市114年度國小生適性職業試探暨體驗教育暑假育樂營-動畫產業大解密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永利路71號)福和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28" table:formula="of:=[.A129]+1" table:style-name="ce5">
            <text:p>128</text:p>
          </table:table-cell>
          <table:table-cell office:value-type="string" table:style-name="ce5">
            <text:p>2025/07/07 13:30～2025/07/07 15:00</text:p>
          </table:table-cell>
          <table:table-cell table:style-name="ce6"/>
          <table:table-cell office:value-type="string" table:style-name="ce5">
            <text:p>空軍三重一村暑假育樂營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空軍三重一村</text:p>
          </table:table-cell>
          <table:table-cell office:value-type="string" table:style-name="ce5">
            <text:p>專題導覽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29" table:formula="of:=[.A130]+1" table:style-name="ce5">
            <text:p>129</text:p>
          </table:table-cell>
          <table:table-cell office:value-type="string" table:style-name="ce5">
            <text:p>2025/07/07 09:00～2025/07/07 14:00</text:p>
          </table:table-cell>
          <table:table-cell table:style-name="ce6"/>
          <table:table-cell office:value-type="string" table:style-name="ce5">
            <text:p>新北市114年度國小生適性職業試探暨體驗教育暑假育樂營-手搖動畫機(永和場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永利路71號)福和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10">
          <table:table-cell office:value-type="float" office:value="130" table:formula="of:=[.A131]+1" table:style-name="ce5">
            <text:p>130</text:p>
          </table:table-cell>
          <table:table-cell office:value-type="string" table:style-name="ce5">
            <text:p>2025/07/04 09:00～2025/07/04 16:00</text:p>
          </table:table-cell>
          <table:table-cell table:style-name="ce6"/>
          <table:table-cell office:value-type="string" table:style-name="ce5">
            <text:p>新北市114年度國中適性教育職業試探暑假育樂營活動-金生金飾飾品製作(銅蝕刻小畫+金屬線編織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100" table:style-name="ce5">
            <text:p>10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11">
          <table:table-cell office:value-type="float" office:value="131" table:formula="of:=[.A132]+1" table:style-name="ce5">
            <text:p>131</text:p>
          </table:table-cell>
          <table:table-cell office:value-type="string" table:style-name="ce5">
            <text:p>2025/07/04 09:00～2025/07/04 16:00</text:p>
          </table:table-cell>
          <table:table-cell table:style-name="ce6"/>
          <table:table-cell office:value-type="string" table:style-name="ce5">
            <text:p>新北市114年度國中適性教育職業試探暑假育樂營活動-《刻一波音浪!藍芽喇叭潮殼設計大亂鬥》-手刻版畫製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32" table:formula="of:=[.A133]+1" table:style-name="ce5">
            <text:p>132</text:p>
          </table:table-cell>
          <table:table-cell office:value-type="string" table:style-name="ce5">
            <text:p>2025/07/04 09:00～2025/07/04 16:00</text:p>
          </table:table-cell>
          <table:table-cell table:style-name="ce6"/>
          <table:table-cell office:value-type="string" table:style-name="ce5">
            <text:p>新北市114年度國中適性教育職業試探暑假育樂營活動動手做～我的第一把烏克麗麗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民生路45號)莊敬工家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33" table:formula="of:=[.A134]+1" table:style-name="ce5">
            <text:p>133</text:p>
          </table:table-cell>
          <table:table-cell office:value-type="string" table:style-name="ce5">
            <text:p>2025/07/04 09:00～2025/07/04 16:00</text:p>
          </table:table-cell>
          <table:table-cell table:style-name="ce6"/>
          <table:table-cell office:value-type="string" table:style-name="ce5">
            <text:p>新北市114年度國中適性教育職業試探暑假育樂營活動STAGE ON!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樹人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34" table:formula="of:=[.A135]+1" table:style-name="ce5">
            <text:p>134</text:p>
          </table:table-cell>
          <table:table-cell office:value-type="string" table:style-name="ce5">
            <text:p>2025/07/03 09:00～2025/07/03 12:00</text:p>
          </table:table-cell>
          <table:table-cell table:style-name="ce6"/>
          <table:table-cell office:value-type="string" table:style-name="ce5">
            <text:p>新北市114年度國小生適性職業試探暨體驗教育暑假育樂營-D_親子營隊_未來攝影大師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35" table:formula="of:=[.A136]+1" table:style-name="ce5">
            <text:p>135</text:p>
          </table:table-cell>
          <table:table-cell office:value-type="string" table:style-name="ce5">
            <text:p>2025/07/03 09:00～2025/07/03 12:00</text:p>
          </table:table-cell>
          <table:table-cell table:style-name="ce6"/>
          <table:table-cell office:value-type="string" table:style-name="ce5">
            <text:p>新北市114年度國小生適性職業試探暨體驗教育暑假育樂營-E_親子營隊_好萊塢的秘密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136" table:formula="of:=[.A137]+1" table:style-name="ce5">
            <text:p>136</text:p>
          </table:table-cell>
          <table:table-cell office:value-type="string" table:style-name="ce5">
            <text:p>2025/07/02 19:00～2025/07/02 21:00</text:p>
          </table:table-cell>
          <table:table-cell table:style-name="ce6"/>
          <table:table-cell office:value-type="string" table:style-name="ce5">
            <text:p>113學年度新北市全國學生舞蹈暨音樂比賽特優團隊聯合展演會(現代舞、古典舞、民俗舞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藝文中心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37" table:formula="of:=[.A138]+1" table:style-name="ce5">
            <text:p>137</text:p>
          </table:table-cell>
          <table:table-cell office:value-type="string" table:style-name="ce5">
            <text:p>2025/07/02 09:00～2025/07/02 12:00</text:p>
          </table:table-cell>
          <table:table-cell table:style-name="ce6"/>
          <table:table-cell office:value-type="string" table:style-name="ce5">
            <text:p>新北市114年度國小生適性職業試探暨體驗教育暑假育樂營-B_藝起玩攝影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38" table:formula="of:=[.A139]+1" table:style-name="ce5">
            <text:p>138</text:p>
          </table:table-cell>
          <table:table-cell office:value-type="string" table:style-name="ce5">
            <text:p>2025/07/02 09:00～2025/07/02 12:00</text:p>
          </table:table-cell>
          <table:table-cell table:style-name="ce6"/>
          <table:table-cell office:value-type="string" table:style-name="ce5">
            <text:p>新北市114年度國小生適性職業試探暨體驗教育暑假育樂營-C_小演員請就位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39" table:formula="of:=[.A140]+1" table:style-name="ce5">
            <text:p>139</text:p>
          </table:table-cell>
          <table:table-cell office:value-type="string" table:style-name="ce5">
            <text:p>2025/07/02 09:00～2025/07/02 16:00</text:p>
          </table:table-cell>
          <table:table-cell table:style-name="ce6"/>
          <table:table-cell office:value-type="string" table:style-name="ce5">
            <text:p>新北市114年度國中適性教育職業試探暑假育樂營活動動畫機大變身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樟樹實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40" table:formula="of:=[.A141]+1" table:style-name="ce5">
            <text:p>140</text:p>
          </table:table-cell>
          <table:table-cell office:value-type="string" table:style-name="ce5">
            <text:p>2025/07/02 09:00～2025/07/02 16:00</text:p>
          </table:table-cell>
          <table:table-cell table:style-name="ce6"/>
          <table:table-cell office:value-type="string" table:style-name="ce5">
            <text:p>新北市114年度國中適性教育職業試探暑假育樂營活動-創意筆盒—木雕藝術創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41" table:formula="of:=[.A142]+1" table:style-name="ce5">
            <text:p>141</text:p>
          </table:table-cell>
          <table:table-cell office:value-type="string" table:style-name="ce5">
            <text:p>2025/07/02 09:00～2025/07/02 16:00</text:p>
          </table:table-cell>
          <table:table-cell table:style-name="ce6"/>
          <table:table-cell office:value-type="string" table:style-name="ce5">
            <text:p>新北市114年度國中適性教育職業試探暑假育樂營活動-與AI結合夢幻影像，個性帆布包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42" table:formula="of:=[.A143]+1" table:style-name="ce5">
            <text:p>142</text:p>
          </table:table-cell>
          <table:table-cell office:value-type="string" table:style-name="ce5">
            <text:p>2025/07/02 09:00～2025/07/02 16:00</text:p>
          </table:table-cell>
          <table:table-cell table:style-name="ce6"/>
          <table:table-cell office:value-type="string" table:style-name="ce5">
            <text:p>新北市114年度國中適性教育職業試探暑假育樂營活動-幻想世界-手工隧道書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43" table:formula="of:=[.A144]+1" table:style-name="ce5">
            <text:p>143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讓AI作詞作曲-製作自己的音樂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44" table:formula="of:=[.A145]+1" table:style-name="ce5">
            <text:p>144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玻璃玩藝-手刻相框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45" table:formula="of:=[.A146]+1" table:style-name="ce5">
            <text:p>145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輕鬆學表演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樹人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46" table:formula="of:=[.A147]+1" table:style-name="ce5">
            <text:p>146</text:p>
          </table:table-cell>
          <table:table-cell office:value-type="string" table:style-name="ce5">
            <text:p>2025/07/01 09:00～2025/07/01 12:00</text:p>
          </table:table-cell>
          <table:table-cell table:style-name="ce6"/>
          <table:table-cell office:value-type="string" table:style-name="ce5">
            <text:p>新北市114年度國小生適性職業試探暨體驗教育暑假育樂營-A_影片剪刀手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47" table:formula="of:=[.A148]+1" table:style-name="ce5">
            <text:p>147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數位模型好好玩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秀朗路一段201號)復興商工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48" table:formula="of:=[.A149]+1" table:style-name="ce5">
            <text:p>148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時尚空間․玩設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秀朗路一段201號)復興商工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149" table:formula="of:=[.A150]+1" table:style-name="ce5">
            <text:p>149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自己的「娃」自己設計-玩玩羊毛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秀朗路一段201號)復興商工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50" table:formula="of:=[.A151]+1" table:style-name="ce5">
            <text:p>150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偶黏土逐格動畫設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中正北路560巷38號)穀保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151" table:formula="of:=[.A152]+1" table:style-name="ce5">
            <text:p>151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BLACKPINK明星偶像週邊商品設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文中路53巷10號)能仁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152" table:formula="of:=[.A153]+1" table:style-name="ce5">
            <text:p>152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如何成為Youtuber-影片剪輯與拍攝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文中路53巷10號)能仁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53" table:formula="of:=[.A154]+1" table:style-name="ce5">
            <text:p>153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影像動起來＿幻影箱製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中正路100號)智光商工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54" table:formula="of:=[.A155]+1" table:style-name="ce5">
            <text:p>154</text:p>
          </table:table-cell>
          <table:table-cell office:value-type="string" table:style-name="ce5">
            <text:p>2025/07/01 09:00～2025/07/01 16:00</text:p>
          </table:table-cell>
          <table:table-cell table:style-name="ce6"/>
          <table:table-cell office:value-type="string" table:style-name="ce5">
            <text:p>新北市114年度國中適性教育職業試探暑假育樂營活動-AI燈光畫＿燈箱製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中正路100號)智光商工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55" table:formula="of:=[.A156]+1" table:style-name="ce5">
            <text:p>155</text:p>
          </table:table-cell>
          <table:table-cell office:value-type="string" table:style-name="ce5">
            <text:p>2025/07/01 09:00～2025/08/20 12:00</text:p>
          </table:table-cell>
          <table:table-cell table:style-name="ce6"/>
          <table:table-cell office:value-type="string" table:style-name="ce5">
            <text:p>新北市114年度國小生適性職業試探暨體驗教育暑假育樂營-動起來!手搖動畫機(汐止場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樟樹國際實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56" table:formula="of:=[.A157]+1" table:style-name="ce5">
            <text:p>156</text:p>
          </table:table-cell>
          <table:table-cell office:value-type="string" table:style-name="ce5">
            <text:p>2025/07/01 09:00～2025/08/20 12:00</text:p>
          </table:table-cell>
          <table:table-cell table:style-name="ce6"/>
          <table:table-cell office:value-type="string" table:style-name="ce5">
            <text:p>新北市114年度國小生適性職業試探暨體驗教育暑假育樂營-型染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樟樹國際實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12-06T00:00:00" table:style-name="ce9">
            <text:p>2025/12/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57" table:formula="of:=[.A158]+1" table:style-name="ce5">
            <text:p>157</text:p>
          </table:table-cell>
          <table:table-cell office:value-type="string" table:style-name="ce5">
            <text:p>2025/06/29 19:00～2025/06/29 21:00</text:p>
          </table:table-cell>
          <table:table-cell table:style-name="ce6"/>
          <table:table-cell office:value-type="string" table:style-name="ce5">
            <text:p>113學年度新北市全國學生舞蹈暨音樂比賽特優團隊聯合展演會(弦樂合奏、管弦樂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三和路四段216號)三和國中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158" table:formula="of:=[.A159]+1" table:style-name="ce5">
            <text:p>158</text:p>
          </table:table-cell>
          <table:table-cell office:value-type="string" table:style-name="ce5">
            <text:p>2025/06/29 14:00～2025/06/29 16:00</text:p>
          </table:table-cell>
          <table:table-cell table:style-name="ce6"/>
          <table:table-cell office:value-type="string" table:style-name="ce5">
            <text:p>113學年度新北市全國學生舞蹈暨音樂比賽特優團隊聯合展演會(口琴合奏、絲竹室內樂、國樂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三和路四段216號)三和國中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59" table:formula="of:=[.A160]+1" table:style-name="ce5">
            <text:p>159</text:p>
          </table:table-cell>
          <table:table-cell office:value-type="string" table:style-name="ce5">
            <text:p>2025/06/28 19:00～2025/06/28 21:00</text:p>
          </table:table-cell>
          <table:table-cell table:style-name="ce6"/>
          <table:table-cell office:value-type="string" table:style-name="ce5">
            <text:p>113學年度新北市全國學生舞蹈暨音樂比賽特優團隊聯合展演會(管樂合奏、打擊樂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三和路四段216號)三和國中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60" table:formula="of:=[.A161]+1" table:style-name="ce5">
            <text:p>160</text:p>
          </table:table-cell>
          <table:table-cell office:value-type="string" table:style-name="ce5">
            <text:p>2025/06/28 14:00～2025/06/28 16:00</text:p>
          </table:table-cell>
          <table:table-cell table:style-name="ce6"/>
          <table:table-cell office:value-type="string" table:style-name="ce5">
            <text:p>113學年度新北市全國學生舞蹈暨音樂比賽特優團隊聯合展演會(兒童樂隊、直笛合奏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三和路四段216號)三和國中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61" table:formula="of:=[.A162]+1" table:style-name="ce5">
            <text:p>161</text:p>
          </table:table-cell>
          <table:table-cell office:value-type="string" table:style-name="ce5">
            <text:p>2025/06/09 10:30～2025/06/09 11:00</text:p>
          </table:table-cell>
          <table:table-cell table:style-name="ce6"/>
          <table:table-cell office:value-type="string" table:style-name="ce5">
            <text:p>2025新北教育豐年季「融光匯聚三角湧」舞蹈團熱舞表演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政府6樓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5-12-08T00:00:00" table:style-name="ce9">
            <text:p>2025/12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62" table:formula="of:=[.A163]+1" table:style-name="ce5">
            <text:p>162</text:p>
          </table:table-cell>
          <table:table-cell office:value-type="string" table:style-name="ce5">
            <text:p>2025/06/04 08:00～2025/06/18 17:00</text:p>
          </table:table-cell>
          <table:table-cell office:value-type="string" table:style-name="ce5">
            <text:p>週一到週五</text:p>
          </table:table-cell>
          <table:table-cell office:value-type="string" table:style-name="ce5">
            <text:p>113學年度廣達游於藝巡展-正義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信義西街31號)新北市三重區正義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4天</text:p>
          </table:table-cell>
          <table:table-cell office:value-type="float" office:value="1000" table:style-name="ce5">
            <text:p>10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63" table:formula="of:=[.A164]+1" table:style-name="ce5">
            <text:p>163</text:p>
          </table:table-cell>
          <table:table-cell office:value-type="string" table:style-name="ce5">
            <text:p>2025/06/04 08:00～2025/06/18 17:00</text:p>
          </table:table-cell>
          <table:table-cell office:value-type="string" table:style-name="ce5">
            <text:p>週一到週五</text:p>
          </table:table-cell>
          <table:table-cell office:value-type="string" table:style-name="ce5">
            <text:p>113學年度廣達游於藝巡展-米倉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龍米路二段129巷1號)新北市八里區米倉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4天</text:p>
          </table:table-cell>
          <table:table-cell office:value-type="float" office:value="1000" table:style-name="ce5">
            <text:p>10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64" table:formula="of:=[.A165]+1" table:style-name="ce5">
            <text:p>164</text:p>
          </table:table-cell>
          <table:table-cell office:value-type="string" table:style-name="ce5">
            <text:p>2025/05/29 09:30～2025/05/29 15:00</text:p>
          </table:table-cell>
          <table:table-cell table:style-name="ce6"/>
          <table:table-cell office:value-type="string" table:style-name="ce5">
            <text:p>新北市114年度新北科學日-影子傳奇劇團：光的魔術盒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縣民大道二段1號)台灣電力公司台北南區營業處17樓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5-07-22T00:00:00" table:style-name="ce9">
            <text:p>2025/7/22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65" table:formula="of:=[.A166]+1" table:style-name="ce5">
            <text:p>165</text:p>
          </table:table-cell>
          <table:table-cell office:value-type="string" table:style-name="ce5">
            <text:p>2025/05/26 19:00～2025/05/26 20:30</text:p>
          </table:table-cell>
          <table:table-cell table:style-name="ce6"/>
          <table:table-cell office:value-type="string" table:style-name="ce5">
            <text:p>金山高中113學年度原住民藝能班畢業成果展【我有七個膽子】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文化二路2號)新北市立金山高級中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6-01-13T00:00:00" table:style-name="ce9">
            <text:p>2026/1/1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66" table:formula="of:=[.A167]+1" table:style-name="ce5">
            <text:p>166</text:p>
          </table:table-cell>
          <table:table-cell office:value-type="string" table:style-name="ce5">
            <text:p>2025/05/24 14:00～2025/05/24 16:00</text:p>
          </table:table-cell>
          <table:table-cell table:style-name="ce6"/>
          <table:table-cell office:value-type="string" table:style-name="ce5">
            <text:p>與大學共創假日藝術微課程：織品音像實驗室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輔仁大學織品學系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5-12-09T00:00:00" table:style-name="ce9">
            <text:p>2025/12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67" table:formula="of:=[.A168]+1" table:style-name="ce5">
            <text:p>167</text:p>
          </table:table-cell>
          <table:table-cell office:value-type="string" table:style-name="ce5">
            <text:p>2025/05/23 18:00～2025/05/23 20:30</text:p>
          </table:table-cell>
          <table:table-cell table:style-name="ce6"/>
          <table:table-cell office:value-type="string" table:style-name="ce5">
            <text:p>樹林高中113學年度原住民藝能班畢業成果展《山海憶像》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立樹林高級中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1000" table:style-name="ce5">
            <text:p>1000</text:p>
          </table:table-cell>
          <table:table-cell table:style-name="ce8"/>
          <table:table-cell table:style-name="ce6"/>
          <table:table-cell office:value-type="date" office:date-value="2026-01-13T00:00:00" table:style-name="ce9">
            <text:p>2026/1/1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68" table:formula="of:=[.A169]+1" table:style-name="ce5">
            <text:p>168</text:p>
          </table:table-cell>
          <table:table-cell office:value-type="string" table:style-name="ce5">
            <text:p>2025/05/22 08:00～2025/05/22 17:00</text:p>
          </table:table-cell>
          <table:table-cell table:style-name="ce6"/>
          <table:table-cell office:value-type="string" table:style-name="ce5">
            <text:p>新北市114年度英語讀者劇場藝文競賽市賽-白雲國小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明峰街201號)白雲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16T00:00:00" table:style-name="ce9">
            <text:p>2025/12/1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69" table:formula="of:=[.A170]+1" table:style-name="ce5">
            <text:p>169</text:p>
          </table:table-cell>
          <table:table-cell office:value-type="string" table:style-name="ce5">
            <text:p>2025/05/18 13:00～2025/05/18 17:00</text:p>
          </table:table-cell>
          <table:table-cell table:style-name="ce6"/>
          <table:table-cell office:value-type="string" table:style-name="ce5">
            <text:p>新北城市派對NewTaipeiCityCarnival-演出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板橋體育場運動廣場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700" table:style-name="ce5">
            <text:p>700</text:p>
          </table:table-cell>
          <table:table-cell table:style-name="ce8"/>
          <table:table-cell table:style-name="ce6"/>
          <table:table-cell office:value-type="date" office:date-value="2025-07-23T00:00:00" table:style-name="ce9">
            <text:p>2025/7/2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170" table:formula="of:=[.A171]+1" table:style-name="ce5">
            <text:p>170</text:p>
          </table:table-cell>
          <table:table-cell office:value-type="string" table:style-name="ce5">
            <text:p>2025/05/14 09:00～2025/05/21 17:00</text:p>
          </table:table-cell>
          <table:table-cell table:style-name="ce6"/>
          <table:table-cell office:value-type="string" table:style-name="ce5">
            <text:p>新北市114年度「舞文弄墨好品德」師生書法決賽頒獎典禮及書法成果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莒光路163號)莒光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7天</text:p>
          </table:table-cell>
          <table:table-cell office:value-type="float" office:value="5000" table:style-name="ce5">
            <text:p>50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71" table:formula="of:=[.A172]+1" table:style-name="ce5">
            <text:p>171</text:p>
          </table:table-cell>
          <table:table-cell office:value-type="string" table:style-name="ce5">
            <text:p>2025/05/14 08:00～2025/05/28 17:00</text:p>
          </table:table-cell>
          <table:table-cell table:style-name="ce6"/>
          <table:table-cell office:value-type="string" table:style-name="ce5">
            <text:p>113學年度廣達游於藝巡展-中和高中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連城路460號)新北市立中和高級中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4天</text:p>
          </table:table-cell>
          <table:table-cell office:value-type="float" office:value="700" table:style-name="ce5">
            <text:p>7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72" table:formula="of:=[.A173]+1" table:style-name="ce5">
            <text:p>172</text:p>
          </table:table-cell>
          <table:table-cell office:value-type="string" table:style-name="ce5">
            <text:p>2025/05/14 08:00～2025/05/28 17:00</text:p>
          </table:table-cell>
          <table:table-cell table:style-name="ce6"/>
          <table:table-cell office:value-type="string" table:style-name="ce5">
            <text:p>113學年度廣達游於藝巡展-板橋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板橋區板橋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4天</text:p>
          </table:table-cell>
          <table:table-cell office:value-type="float" office:value="1000" table:style-name="ce5">
            <text:p>10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73" table:formula="of:=[.A174]+1" table:style-name="ce5">
            <text:p>173</text:p>
          </table:table-cell>
          <table:table-cell office:value-type="string" table:style-name="ce5">
            <text:p>2025/04/29 08:00～2025/04/30 17:17</text:p>
          </table:table-cell>
          <table:table-cell table:style-name="ce6"/>
          <table:table-cell office:value-type="string" table:style-name="ce5">
            <text:p>新北市114年度英語讀者劇場藝文競賽東區區賽-北峰國小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北峰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16T00:00:00" table:style-name="ce9">
            <text:p>2025/12/1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74" table:formula="of:=[.A175]+1" table:style-name="ce5">
            <text:p>174</text:p>
          </table:table-cell>
          <table:table-cell office:value-type="string" table:style-name="ce5">
            <text:p>2025/04/29 08:00～2025/04/30 17:00</text:p>
          </table:table-cell>
          <table:table-cell table:style-name="ce6"/>
          <table:table-cell office:value-type="string" table:style-name="ce5">
            <text:p>新北市114年度英語讀者劇場藝文競賽中區區賽-永和國小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秀朗路1段120號)永和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16T00:00:00" table:style-name="ce9">
            <text:p>2025/12/1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75" table:formula="of:=[.A176]+1" table:style-name="ce5">
            <text:p>175</text:p>
          </table:table-cell>
          <table:table-cell office:value-type="string" table:style-name="ce5">
            <text:p>2025/04/29 08:00～2025/04/30 17:00</text:p>
          </table:table-cell>
          <table:table-cell table:style-name="ce6"/>
          <table:table-cell office:value-type="string" table:style-name="ce5">
            <text:p>新北市114年度英語讀者劇場藝文競賽西區區賽-三光國小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大同南路157號)三光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16T00:00:00" table:style-name="ce9">
            <text:p>2025/12/16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76" table:formula="of:=[.A177]+1" table:style-name="ce5">
            <text:p>176</text:p>
          </table:table-cell>
          <table:table-cell office:value-type="string" table:style-name="ce5">
            <text:p>2025/04/29 08:00～2025/05/22 16:00</text:p>
          </table:table-cell>
          <table:table-cell table:style-name="ce6"/>
          <table:table-cell office:value-type="string" table:style-name="ce5">
            <text:p>114年度國小英語讀者劇場競賽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北峰國小、永和國小、三光國小、白雲國小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21場</text:p>
          </table:table-cell>
          <table:table-cell office:value-type="float" office:value="1050" table:style-name="ce5">
            <text:p>1050</text:p>
          </table:table-cell>
          <table:table-cell table:style-name="ce8"/>
          <table:table-cell table:style-name="ce6"/>
          <table:table-cell office:value-type="date" office:date-value="2025-07-23T00:00:00" table:style-name="ce9">
            <text:p>2025/7/2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77" table:formula="of:=[.A178]+1" table:style-name="ce5">
            <text:p>177</text:p>
          </table:table-cell>
          <table:table-cell office:value-type="string" table:style-name="ce5">
            <text:p>2025/04/26 13:00～2025/04/26 17:00</text:p>
          </table:table-cell>
          <table:table-cell table:style-name="ce6"/>
          <table:table-cell office:value-type="string" table:style-name="ce5">
            <text:p>與大學共創假日藝術微課程：創意服飾畫創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輔仁大學織品學系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09T00:00:00" table:style-name="ce9">
            <text:p>2025/12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78" table:formula="of:=[.A179]+1" table:style-name="ce5">
            <text:p>178</text:p>
          </table:table-cell>
          <table:table-cell office:value-type="string" table:style-name="ce5">
            <text:p>2025/04/25 08:00～2025/06/04 18:00</text:p>
          </table:table-cell>
          <table:table-cell table:style-name="ce6"/>
          <table:table-cell office:value-type="string" table:style-name="ce5">
            <text:p>新北市113學年度國中英語繪本創作比賽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雙溪高中</text:p>
          </table:table-cell>
          <table:table-cell office:value-type="string" table:style-name="ce5">
            <text:p>徵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office:value-type="date" office:date-value="2025-12-08T00:00:00" table:style-name="ce9">
            <text:p>2025/12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79" table:formula="of:=[.A180]+1" table:style-name="ce5">
            <text:p>179</text:p>
          </table:table-cell>
          <table:table-cell office:value-type="string" table:style-name="ce5">
            <text:p>2025/04/23 08:00～2025/05/07 17:00</text:p>
          </table:table-cell>
          <table:table-cell table:style-name="ce6"/>
          <table:table-cell office:value-type="string" table:style-name="ce5">
            <text:p>113學年度廣達游於藝巡展-三和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重和里六股林口38號)新北市金山區三和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4天</text:p>
          </table:table-cell>
          <table:table-cell office:value-type="float" office:value="700" table:style-name="ce5">
            <text:p>7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80" table:formula="of:=[.A181]+1" table:style-name="ce5">
            <text:p>180</text:p>
          </table:table-cell>
          <table:table-cell office:value-type="string" table:style-name="ce5">
            <text:p>2025/04/23 08:00～2025/05/07 17:00</text:p>
          </table:table-cell>
          <table:table-cell table:style-name="ce6"/>
          <table:table-cell office:value-type="string" table:style-name="ce5">
            <text:p>113學年度廣達游於藝巡展-秀朗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永和區秀朗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4天</text:p>
          </table:table-cell>
          <table:table-cell office:value-type="float" office:value="700" table:style-name="ce5">
            <text:p>7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81" table:formula="of:=[.A182]+1" table:style-name="ce5">
            <text:p>181</text:p>
          </table:table-cell>
          <table:table-cell office:value-type="string" table:style-name="ce5">
            <text:p>2025/04/19 14:00～2025/04/19 19:30</text:p>
          </table:table-cell>
          <table:table-cell table:style-name="ce6"/>
          <table:table-cell office:value-type="string" table:style-name="ce5">
            <text:p>2025 新北市高中職社團成果發表會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府中重慶路行人徒步區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00" table:style-name="ce5">
            <text:p>20000</text:p>
          </table:table-cell>
          <table:table-cell table:style-name="ce8"/>
          <table:table-cell table:style-name="ce6"/>
          <table:table-cell office:value-type="date" office:date-value="2025-12-09T00:00:00" table:style-name="ce9">
            <text:p>2025/12/9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82" table:formula="of:=[.A183]+1" table:style-name="ce5">
            <text:p>182</text:p>
          </table:table-cell>
          <table:table-cell office:value-type="string" table:style-name="ce5">
            <text:p>2025/04/16 08:00～2025/04/16 17:00</text:p>
          </table:table-cell>
          <table:table-cell table:style-name="ce6"/>
          <table:table-cell office:value-type="string" table:style-name="ce5">
            <text:p>新北市113學年度國中英語話劇比賽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08T00:00:00" table:style-name="ce9">
            <text:p>2025/12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83" table:formula="of:=[.A184]+1" table:style-name="ce5">
            <text:p>183</text:p>
          </table:table-cell>
          <table:table-cell office:value-type="string" table:style-name="ce5">
            <text:p>2025/04/16 08:00～2025/05/07 16:00</text:p>
          </table:table-cell>
          <table:table-cell table:style-name="ce6"/>
          <table:table-cell office:value-type="string" table:style-name="ce5">
            <text:p>戲劇融入英語學習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修德國小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5-07-23T00:00:00" table:style-name="ce9">
            <text:p>2025/7/2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84" table:formula="of:=[.A185]+1" table:style-name="ce5">
            <text:p>184</text:p>
          </table:table-cell>
          <table:table-cell office:value-type="string" table:style-name="ce5">
            <text:p>2025/04/15 08:00～2025/04/15 17:00</text:p>
          </table:table-cell>
          <table:table-cell table:style-name="ce6"/>
          <table:table-cell office:value-type="string" table:style-name="ce5">
            <text:p>新北市113學年度國中英語歌唱比賽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三和國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5-12-08T00:00:00" table:style-name="ce9">
            <text:p>2025/12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185" table:formula="of:=[.A186]+1" table:style-name="ce5">
            <text:p>185</text:p>
          </table:table-cell>
          <table:table-cell office:value-type="string" table:style-name="ce5">
            <text:p>2025/04/03 13:35～2025/04/03 14:10</text:p>
          </table:table-cell>
          <table:table-cell table:style-name="ce6"/>
          <table:table-cell office:value-type="string" table:style-name="ce5">
            <text:p>新北市114年度家庭野餐日暨園遊會-故事Party【蟲蟲馬戲團】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大都會公園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5000" table:style-name="ce5">
            <text:p>5000</text:p>
          </table:table-cell>
          <table:table-cell table:style-name="ce8"/>
          <table:table-cell table:style-name="ce6"/>
          <table:table-cell office:value-type="date" office:date-value="2025-08-05T00:00:00" table:style-name="ce9">
            <text:p>2025/8/5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186" table:formula="of:=[.A187]+1" table:style-name="ce5">
            <text:p>186</text:p>
          </table:table-cell>
          <table:table-cell office:value-type="string" table:style-name="ce5">
            <text:p>2025/04/03 12:15～2025/04/03 12:50</text:p>
          </table:table-cell>
          <table:table-cell table:style-name="ce6"/>
          <table:table-cell office:value-type="string" table:style-name="ce5">
            <text:p>新北市114年度家庭野餐日暨園遊會-KIDs Concert開趴【J HALL樂團】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大都會公園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4800" table:style-name="ce5">
            <text:p>4800</text:p>
          </table:table-cell>
          <table:table-cell table:style-name="ce8"/>
          <table:table-cell table:style-name="ce6"/>
          <table:table-cell office:value-type="date" office:date-value="2025-08-05T00:00:00" table:style-name="ce9">
            <text:p>2025/8/5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8">
          <table:table-cell office:value-type="float" office:value="187" table:formula="of:=[.A188]+1" table:style-name="ce5">
            <text:p>187</text:p>
          </table:table-cell>
          <table:table-cell office:value-type="string" table:style-name="ce5">
            <text:p>2025/03/31 08:10～2025/12/31 16:00</text:p>
          </table:table-cell>
          <table:table-cell table:style-name="ce6"/>
          <table:table-cell office:value-type="string" table:style-name="ce5">
            <text:p>新北市九大國際文教中心主題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大豐國小、淡水國小、樹林國小、瑞芳國小、忠義國小、文德國小、裕民國小、積穗國小、金龍國小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天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88" table:formula="of:=[.A189]+1" table:style-name="ce5">
            <text:p>188</text:p>
          </table:table-cell>
          <table:table-cell office:value-type="string" table:style-name="ce5">
            <text:p>2025/03/29 09:00～2025/03/29 12:30</text:p>
          </table:table-cell>
          <table:table-cell table:style-name="ce6"/>
          <table:table-cell office:value-type="string" table:style-name="ce5">
            <text:p>新北SEL社會情緒教育親子共學趴演出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文化路二段413號)新北市板橋區江翠國民小學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600" table:style-name="ce5">
            <text:p>600</text:p>
          </table:table-cell>
          <table:table-cell table:style-name="ce8"/>
          <table:table-cell table:style-name="ce6"/>
          <table:table-cell office:value-type="date" office:date-value="2025-07-23T00:00:00" table:style-name="ce9">
            <text:p>2025/7/2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89" table:formula="of:=[.A190]+1" table:style-name="ce5">
            <text:p>189</text:p>
          </table:table-cell>
          <table:table-cell office:value-type="string" table:style-name="ce5">
            <text:p>2025/03/26 08:00～2025/04/16 17:00</text:p>
          </table:table-cell>
          <table:table-cell office:value-type="string" table:style-name="ce5">
            <text:p>週一到週五</text:p>
          </table:table-cell>
          <table:table-cell office:value-type="string" table:style-name="ce5">
            <text:p>113學年度廣達游於藝巡展-同榮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公園路33號)新北市泰山區同榮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0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90" table:formula="of:=[.A191]+1" table:style-name="ce5">
            <text:p>190</text:p>
          </table:table-cell>
          <table:table-cell office:value-type="string" table:style-name="ce5">
            <text:p>2025/03/26 08:00～2025/04/16 17:00</text:p>
          </table:table-cell>
          <table:table-cell office:value-type="string" table:style-name="ce5">
            <text:p>週一到週五</text:p>
          </table:table-cell>
          <table:table-cell office:value-type="string" table:style-name="ce5">
            <text:p>113學年度廣達游於藝巡展-秀峰高中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忠孝東路201號)新北市立秀峰高級中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21天</text:p>
          </table:table-cell>
          <table:table-cell office:value-type="float" office:value="1050" table:style-name="ce5">
            <text:p>105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91" table:formula="of:=[.A192]+1" table:style-name="ce5">
            <text:p>191</text:p>
          </table:table-cell>
          <table:table-cell office:value-type="string" table:style-name="ce5">
            <text:p>2025/03/15 09:00～2025/03/15 16:30</text:p>
          </table:table-cell>
          <table:table-cell table:style-name="ce6"/>
          <table:table-cell office:value-type="string" table:style-name="ce5">
            <text:p>2025新北市童趣學習嘉年華 舞台演出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政府市民廣場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8場</text:p>
          </table:table-cell>
          <table:table-cell office:value-type="float" office:value="5000" table:style-name="ce5">
            <text:p>5000</text:p>
          </table:table-cell>
          <table:table-cell table:style-name="ce8"/>
          <table:table-cell table:style-name="ce6"/>
          <table:table-cell office:value-type="date" office:date-value="2025-07-23T00:00:00" table:style-name="ce9">
            <text:p>2025/7/2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92" table:formula="of:=[.A193]+1" table:style-name="ce5">
            <text:p>192</text:p>
          </table:table-cell>
          <table:table-cell office:value-type="string" table:style-name="ce5">
            <text:p>2025/03/07 09:00～2025/03/07 16:00</text:p>
          </table:table-cell>
          <table:table-cell table:style-name="ce6"/>
          <table:table-cell office:value-type="string" table:style-name="ce5">
            <text:p>新北市113學年度國中技藝競賽-AI數位圖文創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樟樹國際實中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33" table:style-name="ce5">
            <text:p>33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93" table:formula="of:=[.A194]+1" table:style-name="ce5">
            <text:p>193</text:p>
          </table:table-cell>
          <table:table-cell office:value-type="string" table:style-name="ce5">
            <text:p>2025/03/05 08:00～2025/03/19 17:00</text:p>
          </table:table-cell>
          <table:table-cell office:value-type="string" table:style-name="ce5">
            <text:p>週一到週五</text:p>
          </table:table-cell>
          <table:table-cell office:value-type="string" table:style-name="ce5">
            <text:p>113學年度廣達游於藝巡展-鄧公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學府路99號)新北市淡水區鄧公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0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94" table:formula="of:=[.A195]+1" table:style-name="ce5">
            <text:p>194</text:p>
          </table:table-cell>
          <table:table-cell office:value-type="string" table:style-name="ce5">
            <text:p>2025/03/05 08:00～2025/03/19 17:00</text:p>
          </table:table-cell>
          <table:table-cell office:value-type="string" table:style-name="ce5">
            <text:p>週一到週五</text:p>
          </table:table-cell>
          <table:table-cell office:value-type="string" table:style-name="ce5">
            <text:p>113學年度廣達游於藝巡展-金美國小場次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忠孝一路111號)新北市金山區金美國民小學</text:p>
          </table:table-cell>
          <table:table-cell office:value-type="string" table:style-name="ce5">
            <text:p>展覽</text:p>
          </table:table-cell>
          <table:table-cell office:value-type="string" table:style-name="ce7">
            <text:p>10天</text:p>
          </table:table-cell>
          <table:table-cell office:value-type="float" office:value="500" table:style-name="ce5">
            <text:p>500</text:p>
          </table:table-cell>
          <table:table-cell table:style-name="ce8"/>
          <table:table-cell table:style-name="ce6"/>
          <table:table-cell office:value-type="date" office:date-value="2024-08-07T00:00:00" table:style-name="ce9">
            <text:p>2024/8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95" table:formula="of:=[.A196]+1" table:style-name="ce5">
            <text:p>195</text:p>
          </table:table-cell>
          <table:table-cell office:value-type="string" table:style-name="ce5">
            <text:p>2025/03/04 09:00～2025/03/04 16:00</text:p>
          </table:table-cell>
          <table:table-cell table:style-name="ce6"/>
          <table:table-cell office:value-type="string" table:style-name="ce5">
            <text:p>新北市113學年度國中技藝競賽-陶藝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20" table:style-name="ce5">
            <text:p>2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96" table:formula="of:=[.A197]+1" table:style-name="ce5">
            <text:p>196</text:p>
          </table:table-cell>
          <table:table-cell office:value-type="string" table:style-name="ce5">
            <text:p>2025/03/04 09:00～2025/03/04 16:00</text:p>
          </table:table-cell>
          <table:table-cell table:style-name="ce6"/>
          <table:table-cell office:value-type="string" table:style-name="ce5">
            <text:p>新北市113學年度國中技藝競賽-基礎描繪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72" table:style-name="ce5">
            <text:p>72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97" table:formula="of:=[.A198]+1" table:style-name="ce5">
            <text:p>197</text:p>
          </table:table-cell>
          <table:table-cell office:value-type="string" table:style-name="ce5">
            <text:p>2025/03/04 09:00～2025/03/04 16:00</text:p>
          </table:table-cell>
          <table:table-cell table:style-name="ce6"/>
          <table:table-cell office:value-type="string" table:style-name="ce5">
            <text:p>新北市113學年度國中技藝競賽-設計基礎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文中路53巷10號)能仁家商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68" table:style-name="ce5">
            <text:p>68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198" table:formula="of:=[.A199]+1" table:style-name="ce5">
            <text:p>198</text:p>
          </table:table-cell>
          <table:table-cell office:value-type="string" table:style-name="ce5">
            <text:p>2025/03/03 09:00～2025/03/03 16:00</text:p>
          </table:table-cell>
          <table:table-cell table:style-name="ce6"/>
          <table:table-cell office:value-type="string" table:style-name="ce5">
            <text:p>新北市113學年度國中技藝競賽-電腦繪圖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59" table:style-name="ce5">
            <text:p>59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199" table:formula="of:=[.A200]+1" table:style-name="ce5">
            <text:p>199</text:p>
          </table:table-cell>
          <table:table-cell office:value-type="string" table:style-name="ce5">
            <text:p>2025/03/03 09:00～2025/03/03 16:00</text:p>
          </table:table-cell>
          <table:table-cell table:style-name="ce6"/>
          <table:table-cell office:value-type="string" table:style-name="ce5">
            <text:p>新北市113學年度國中技藝競賽-珠寶金銀細工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競賽與頒獎</text:p>
          </table:table-cell>
          <table:table-cell office:value-type="string" table:style-name="ce7">
            <text:p>1場</text:p>
          </table:table-cell>
          <table:table-cell office:value-type="float" office:value="4" table:style-name="ce5">
            <text:p>4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4">
          <table:table-cell office:value-type="float" office:value="200" table:formula="of:=[.A201]+1" table:style-name="ce5">
            <text:p>200</text:p>
          </table:table-cell>
          <table:table-cell office:value-type="string" table:style-name="ce5">
            <text:p>2025/02/21 13:30～2025/02/21 14:30</text:p>
          </table:table-cell>
          <table:table-cell table:style-name="ce6"/>
          <table:table-cell office:value-type="string" table:style-name="ce5">
            <text:p>新北市113學年度臺灣母語日觀摩會暨藝文展演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客家文化園區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200" table:style-name="ce5">
            <text:p>200</text:p>
          </table:table-cell>
          <table:table-cell table:style-name="ce8"/>
          <table:table-cell table:style-name="ce6"/>
          <table:table-cell office:value-type="date" office:date-value="2026-01-08T00:00:00" table:style-name="ce9">
            <text:p>2026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201" table:formula="of:=[.A202]+1" table:style-name="ce5">
            <text:p>201</text:p>
          </table:table-cell>
          <table:table-cell office:value-type="string" table:style-name="ce5">
            <text:p>2025/02/21 13:10～2025/02/21 14:00</text:p>
          </table:table-cell>
          <table:table-cell table:style-name="ce6"/>
          <table:table-cell office:value-type="string" table:style-name="ce5">
            <text:p>新北市113學年度臺灣母語日觀摩會暨推展本土語藝文表演活動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集美街10號)集美國小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320" table:style-name="ce5">
            <text:p>320</text:p>
          </table:table-cell>
          <table:table-cell table:style-name="ce8"/>
          <table:table-cell table:style-name="ce6"/>
          <table:table-cell office:value-type="date" office:date-value="2025-12-15T00:00:00" table:style-name="ce9">
            <text:p>2025/12/15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10">
          <table:table-cell office:value-type="float" office:value="202" table:formula="of:=[.A203]+1" table:style-name="ce5">
            <text:p>202</text:p>
          </table:table-cell>
          <table:table-cell office:value-type="string" table:style-name="ce5">
            <text:p>2025/02/10 09:00～2025/02/10 16:00</text:p>
          </table:table-cell>
          <table:table-cell table:style-name="ce6"/>
          <table:table-cell office:value-type="string" table:style-name="ce5">
            <text:p>新北市114年度國中適性教育職業試探寒假育樂營活動-時光的魔法奇幻之旅，用底片捕捉攝影影像的藝術！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203" table:formula="of:=[.A204]+1" table:style-name="ce5">
            <text:p>203</text:p>
          </table:table-cell>
          <table:table-cell office:value-type="string" table:style-name="ce5">
            <text:p>2025/02/09 09:00～2025/02/09 16:00</text:p>
          </table:table-cell>
          <table:table-cell table:style-name="ce6"/>
          <table:table-cell office:value-type="string" table:style-name="ce5">
            <text:p>新北市114年度國中適性教育職業試探寒假育樂營活動-親子營隊—超酷彩妝光影秀與人像創意攝影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204" table:formula="of:=[.A205]+1" table:style-name="ce5">
            <text:p>204</text:p>
          </table:table-cell>
          <table:table-cell office:value-type="string" table:style-name="ce5">
            <text:p>2025/02/03 09:00～2025/02/03 16:00</text:p>
          </table:table-cell>
          <table:table-cell table:style-name="ce6"/>
          <table:table-cell office:value-type="string" table:style-name="ce5">
            <text:p>新北市114年度國中適性教育職業試探寒假育樂營活動-讓AI作詞作曲-製作自己的音樂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205" table:formula="of:=[.A206]+1" table:style-name="ce5">
            <text:p>205</text:p>
          </table:table-cell>
          <table:table-cell office:value-type="string" table:style-name="ce5">
            <text:p>2025/01/24 09:00～2025/01/24 16:00</text:p>
          </table:table-cell>
          <table:table-cell table:style-name="ce6"/>
          <table:table-cell office:value-type="string" table:style-name="ce5">
            <text:p>新北市114年度國中適性教育職業試探寒假育樂營活動-當新藝術風格與動漫相遇-手刻版畫製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" table:style-name="ce5">
            <text:p>2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06" table:formula="of:=[.A207]+1" table:style-name="ce5">
            <text:p>206</text:p>
          </table:table-cell>
          <table:table-cell office:value-type="string" table:style-name="ce5">
            <text:p>2025/01/24 09:00～2025/01/24 16:00</text:p>
          </table:table-cell>
          <table:table-cell table:style-name="ce6"/>
          <table:table-cell office:value-type="string" table:style-name="ce5">
            <text:p>新北市114年度國小生適性職業試探暨體驗教育寒假育樂營【B】藝起玩攝影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" table:style-name="ce5">
            <text:p>2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07" table:formula="of:=[.A208]+1" table:style-name="ce5">
            <text:p>207</text:p>
          </table:table-cell>
          <table:table-cell office:value-type="string" table:style-name="ce5">
            <text:p>2025/01/24 09:00～2025/01/24 16:00</text:p>
          </table:table-cell>
          <table:table-cell table:style-name="ce6"/>
          <table:table-cell office:value-type="string" table:style-name="ce5">
            <text:p>新北市114年度國小生適性職業試探暨體驗教育寒假育樂營【C】小演員請就位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" table:style-name="ce5">
            <text:p>2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208" table:formula="of:=[.A209]+1" table:style-name="ce5">
            <text:p>208</text:p>
          </table:table-cell>
          <table:table-cell office:value-type="string" table:style-name="ce5">
            <text:p>2025/01/23 09:00～2025/01/23 16:00</text:p>
          </table:table-cell>
          <table:table-cell table:style-name="ce6"/>
          <table:table-cell office:value-type="string" table:style-name="ce5">
            <text:p>新北市114年度國中適性教育職業試探寒假育樂營活動-電腦繪圖設計與雷切製作創意飾品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209" table:formula="of:=[.A210]+1" table:style-name="ce5">
            <text:p>209</text:p>
          </table:table-cell>
          <table:table-cell office:value-type="string" table:style-name="ce5">
            <text:p>2025/01/23 09:00～2025/01/23 16:00</text:p>
          </table:table-cell>
          <table:table-cell table:style-name="ce6"/>
          <table:table-cell office:value-type="string" table:style-name="ce5">
            <text:p>新北市114年度國中適性教育職業試探寒假育樂營活動-親子營隊—Q萌羊毛氈商品設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中正北路560巷38號)穀保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10" table:formula="of:=[.A211]+1" table:style-name="ce5">
            <text:p>210</text:p>
          </table:table-cell>
          <table:table-cell office:value-type="string" table:style-name="ce5">
            <text:p>2025/01/23 09:00～2025/01/23 16:00</text:p>
          </table:table-cell>
          <table:table-cell table:style-name="ce6"/>
          <table:table-cell office:value-type="string" table:style-name="ce5">
            <text:p>新北市114年度國中適性教育職業試探寒假育樂營活動-偶黏土逐格動畫設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中正北路560巷38號)穀保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11" table:formula="of:=[.A212]+1" table:style-name="ce5">
            <text:p>211</text:p>
          </table:table-cell>
          <table:table-cell office:value-type="string" table:style-name="ce5">
            <text:p>2025/01/23 09:00～2025/01/23 16:00</text:p>
          </table:table-cell>
          <table:table-cell table:style-name="ce6"/>
          <table:table-cell office:value-type="string" table:style-name="ce5">
            <text:p>新北市114年度國小生適性職業試探暨體驗教育寒假育樂營【A】影片剪刀手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僑中一街1號)大觀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" table:style-name="ce5">
            <text:p>2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212" table:formula="of:=[.A213]+1" table:style-name="ce5">
            <text:p>212</text:p>
          </table:table-cell>
          <table:table-cell office:value-type="string" table:style-name="ce5">
            <text:p>2025/01/22 13:30～2025/01/22 15:00</text:p>
          </table:table-cell>
          <table:table-cell table:style-name="ce6"/>
          <table:table-cell office:value-type="string" table:style-name="ce5">
            <text:p>空軍三重一村寒假育樂營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空軍三重一村</text:p>
          </table:table-cell>
          <table:table-cell office:value-type="string" table:style-name="ce5">
            <text:p>專題導覽</text:p>
          </table:table-cell>
          <table:table-cell office:value-type="string" table:style-name="ce7">
            <text:p>1場</text:p>
          </table:table-cell>
          <table:table-cell office:value-type="float" office:value="1000" table:style-name="ce5">
            <text:p>1000</text:p>
          </table:table-cell>
          <table:table-cell table:style-name="ce8"/>
          <table:table-cell table:style-name="ce6"/>
          <table:table-cell office:value-type="date" office:date-value="2026-01-07T00:00:00" table:style-name="ce9">
            <text:p>2026/1/7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13" table:formula="of:=[.A214]+1" table:style-name="ce5">
            <text:p>213</text:p>
          </table:table-cell>
          <table:table-cell office:value-type="string" table:style-name="ce5">
            <text:p>2025/01/22 09:00～2025/01/22 16:00</text:p>
          </table:table-cell>
          <table:table-cell table:style-name="ce6"/>
          <table:table-cell office:value-type="string" table:style-name="ce5">
            <text:p>新北市114年度國中適性教育職業試探寒假育樂營活動-手作木藝創作營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瑞芳街60號)瑞芳高工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5" table:style-name="ce5">
            <text:p>25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14" table:formula="of:=[.A215]+1" table:style-name="ce5">
            <text:p>214</text:p>
          </table:table-cell>
          <table:table-cell office:value-type="string" table:style-name="ce5">
            <text:p>2025/01/22 09:00～2025/01/22 16:00</text:p>
          </table:table-cell>
          <table:table-cell table:style-name="ce6"/>
          <table:table-cell office:value-type="string" table:style-name="ce5">
            <text:p>新北市114年度國中適性教育職業試探寒假育樂營活動-3D浮空投影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中正路100號)智光商工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215" table:formula="of:=[.A216]+1" table:style-name="ce5">
            <text:p>215</text:p>
          </table:table-cell>
          <table:table-cell office:value-type="string" table:style-name="ce5">
            <text:p>2025/01/22 09:00～2025/01/22 16:00</text:p>
          </table:table-cell>
          <table:table-cell table:style-name="ce6"/>
          <table:table-cell office:value-type="string" table:style-name="ce5">
            <text:p>新北市114年度國中適性教育職業試探寒假育樂營活動-玻璃圓舞曲-玻璃熔融飾品製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0" table:style-name="ce5">
            <text:p>2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16" table:formula="of:=[.A217]+1" table:style-name="ce5">
            <text:p>216</text:p>
          </table:table-cell>
          <table:table-cell office:value-type="string" table:style-name="ce5">
            <text:p>2025/01/22 09:00～2025/01/22 16:00</text:p>
          </table:table-cell>
          <table:table-cell table:style-name="ce6"/>
          <table:table-cell office:value-type="string" table:style-name="ce5">
            <text:p>新北市114年度國中適性教育職業試探寒假育樂營活動-AI影像生成術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忠孝路三段93巷12號)東海高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17" table:formula="of:=[.A218]+1" table:style-name="ce5">
            <text:p>217</text:p>
          </table:table-cell>
          <table:table-cell office:value-type="string" table:style-name="ce5">
            <text:p>2025/01/22 09:00～2025/01/22 16:00</text:p>
          </table:table-cell>
          <table:table-cell table:style-name="ce6"/>
          <table:table-cell office:value-type="string" table:style-name="ce5">
            <text:p>新北市114年度國小生適性職業試探暨體驗教育寒假育樂營-動畫產業大解密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永利路71號)福和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2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218" table:formula="of:=[.A219]+1" table:style-name="ce5">
            <text:p>218</text:p>
          </table:table-cell>
          <table:table-cell office:value-type="string" table:style-name="ce5">
            <text:p>2025/01/22 09:00～2025/01/22 16:00</text:p>
          </table:table-cell>
          <table:table-cell table:style-name="ce6"/>
          <table:table-cell office:value-type="string" table:style-name="ce5">
            <text:p>新北市114年度國小生適性職業試探暨體驗教育寒假育樂營-Stop motion格拍動畫創藝玩(雙語課程)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樟樹國際實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24" table:style-name="ce5">
            <text:p>24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9">
          <table:table-cell office:value-type="float" office:value="219" table:formula="of:=[.A220]+1" table:style-name="ce5">
            <text:p>219</text:p>
          </table:table-cell>
          <table:table-cell office:value-type="string" table:style-name="ce5">
            <text:p>2025/01/22 09:00～2025/01/22 16:00</text:p>
          </table:table-cell>
          <table:table-cell table:style-name="ce6"/>
          <table:table-cell office:value-type="string" table:style-name="ce5">
            <text:p>新北市114年度國中適性教育職業試探寒假育樂營活動-BLACKPINK韓流週邊文創商品設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文中路53巷10號)能仁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220" table:formula="of:=[.A221]+1" table:style-name="ce5">
            <text:p>220</text:p>
          </table:table-cell>
          <table:table-cell office:value-type="string" table:style-name="ce5">
            <text:p>2025/01/21 09:00～2025/01/21 16:00</text:p>
          </table:table-cell>
          <table:table-cell table:style-name="ce6"/>
          <table:table-cell office:value-type="string" table:style-name="ce5">
            <text:p>新北市114年度國中適性教育職業試探寒假育樂營活動-FLASH DANCE快閃舞堂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樹人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7">
          <table:table-cell office:value-type="float" office:value="221" table:formula="of:=[.A222]+1" table:style-name="ce5">
            <text:p>221</text:p>
          </table:table-cell>
          <table:table-cell office:value-type="string" table:style-name="ce5">
            <text:p>2025/01/21 09:00～2025/01/21 16:00</text:p>
          </table:table-cell>
          <table:table-cell table:style-name="ce6"/>
          <table:table-cell office:value-type="string" table:style-name="ce5">
            <text:p>新北市114年度國中適性教育職業試探寒假育樂營活動-影像中的我~微電影創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樹人家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22" table:formula="of:=[.A223]+1" table:style-name="ce5">
            <text:p>222</text:p>
          </table:table-cell>
          <table:table-cell office:value-type="string" table:style-name="ce5">
            <text:p>2025/01/21 09:00～2025/01/21 16:00</text:p>
          </table:table-cell>
          <table:table-cell table:style-name="ce6"/>
          <table:table-cell office:value-type="string" table:style-name="ce5">
            <text:p>新北市114年度國中適性教育職業試探寒假育樂營活動-動漫創作浮空投影達人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忠孝路三段93巷12號)東海高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5">
          <table:table-cell office:value-type="float" office:value="223" table:formula="of:=[.A224]+1" table:style-name="ce5">
            <text:p>223</text:p>
          </table:table-cell>
          <table:table-cell office:value-type="string" table:style-name="ce5">
            <text:p>2025/01/21 09:00～2025/01/21 16:00</text:p>
          </table:table-cell>
          <table:table-cell table:style-name="ce6"/>
          <table:table-cell office:value-type="string" table:style-name="ce5">
            <text:p>新北市114年度國中適性教育職業試探寒假育樂營活動-JJ偶像學園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民生路45號)莊敬工家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24" table:formula="of:=[.A225]+1" table:style-name="ce5">
            <text:p>224</text:p>
          </table:table-cell>
          <table:table-cell office:value-type="string" table:style-name="ce5">
            <text:p>2025/01/21 09:00～2025/01/21 16:00</text:p>
          </table:table-cell>
          <table:table-cell table:style-name="ce6"/>
          <table:table-cell office:value-type="string" table:style-name="ce5">
            <text:p>新北市114年度國小生適性職業試探暨體驗教育寒假育樂營-虛擬角色設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(永利路71號)福和國中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2場</text:p>
          </table:table-cell>
          <table:table-cell office:value-type="float" office:value="50" table:style-name="ce5">
            <text:p>5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3">
          <table:table-cell office:value-type="float" office:value="225" table:formula="of:=[.A226]+1" table:style-name="ce5">
            <text:p>225</text:p>
          </table:table-cell>
          <table:table-cell office:value-type="string" table:style-name="ce5">
            <text:p>2025/01/21 09:00～2025/01/21 16:00</text:p>
          </table:table-cell>
          <table:table-cell table:style-name="ce6"/>
          <table:table-cell office:value-type="string" table:style-name="ce5">
            <text:p>新北市114年度國中適性教育職業試探寒假育樂營活動-最美卡夾皮套設計製作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鶯歌工商</text:p>
          </table:table-cell>
          <table:table-cell office:value-type="string" table:style-name="ce5">
            <text:p>演講／講座／研討會</text:p>
          </table:table-cell>
          <table:table-cell office:value-type="string" table:style-name="ce7">
            <text:p>1場</text:p>
          </table:table-cell>
          <table:table-cell office:value-type="float" office:value="30" table:style-name="ce5">
            <text:p>30</text:p>
          </table:table-cell>
          <table:table-cell table:style-name="ce8"/>
          <table:table-cell table:style-name="ce6"/>
          <table:table-cell office:value-type="date" office:date-value="2025-08-03T00:00:00" table:style-name="ce9">
            <text:p>2025/8/3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style-name="ro6">
          <table:table-cell office:value-type="float" office:value="226" table:formula="of:=[.A227]+1" table:style-name="ce5">
            <text:p>226</text:p>
          </table:table-cell>
          <table:table-cell office:value-type="string" table:style-name="ce5">
            <text:p>2025/01/12 14:00～2025/01/12 16:00</text:p>
          </table:table-cell>
          <table:table-cell table:style-name="ce6"/>
          <table:table-cell office:value-type="string" table:style-name="ce5">
            <text:p>勇敢逐夢9公益提琴音樂成果分享會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新北市藝文中心 演藝廳</text:p>
          </table:table-cell>
          <table:table-cell office:value-type="string" table:style-name="ce5">
            <text:p>表演與節慶</text:p>
          </table:table-cell>
          <table:table-cell office:value-type="string" table:style-name="ce7">
            <text:p>1場</text:p>
          </table:table-cell>
          <table:table-cell office:value-type="float" office:value="800" table:style-name="ce5">
            <text:p>800</text:p>
          </table:table-cell>
          <table:table-cell table:style-name="ce8"/>
          <table:table-cell table:style-name="ce6"/>
          <table:table-cell office:value-type="date" office:date-value="2025-01-08T00:00:00" table:style-name="ce9">
            <text:p>2025/1/8</text:p>
          </table:table-cell>
          <table:table-cell office:value-type="string" table:style-name="ce7">
            <text:p>已公開</text:p>
          </table:table-cell>
          <table:table-cell table:number-columns-repeated="16371"/>
        </table:table-row>
        <table:table-row table:number-rows-repeated="1047719" table:style-name="ro1">
          <table:table-cell table:number-columns-repeated="16384"/>
        </table:table-row>
        <table:table-row table:number-rows-repeated="629" table:style-name="ro1">
          <table:table-cell table:number-columns-repeated="16384" table:style-name="ce2"/>
        </table:table-row>
        <table:named-expressions>
          <table:named-range table:name="Print_Titles" table:cell-range-address="工作表1.$A$1:工作表1.$XFD$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劉明相</meta:initial-creator>
    <dc:creator>Admin</dc:creator>
    <meta:creation-date>2026-08-19T10:41:17Z</meta:creation-date>
    <dc:date>2026-08-27T00:14:45Z</dc:date>
    <meta:print-date>2026-03-18T09:42:22Z</meta:print-date>
  </office:meta>
</office:document-meta>
</file>